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53000003494261B4B3.png" manifest:media-type="image/png"/>
  <manifest:file-entry manifest:full-path="Pictures/1001AEBD000052220000741EE12BDD17.svg" manifest:media-type="image/svg+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adornments="Normal" style:font-family-generic="swiss" style:font-pitch="variable"/>
    <style:font-face style:name="Courier New" svg:font-family="'Courier New'" style:font-family-generic="modern" style:font-pitch="fixed"/>
    <style:font-face style:name="DejaVu Sans Mono" svg:font-family="'DejaVu Sans Mono'" style:font-family-generic="modern" style:font-pitch="fixed"/>
    <style:font-face style:name="Droid Sans Fallback" svg:font-family="'Droid Sans Fallback'" style:font-pitch="variable"/>
    <style:font-face style:name="Garamond" svg:font-family="Garamond"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roman" style:font-pitch="variable"/>
    <style:font-face style:name="Mangal2" svg:font-family="Mangal" style:font-family-generic="system" style:font-pitch="variable"/>
    <style:font-face style:name="Noto Sans" svg:font-family="'Noto Sans'" style:font-adornments="Normal" style:font-pitch="variable"/>
    <style:font-face style:name="Noto Sans Mono CJK SC" svg:font-family="'Noto Sans Mono CJK SC'" style:font-family-generic="modern" style:font-pitch="fixed"/>
    <style:font-face style:name="OpenSymbol" svg:font-family="OpenSymbol" style:font-charset="x-symbol"/>
    <style:font-face style:name="SBL BibLit" svg:font-family="'SBL BibLit'" style:font-pitch="variable"/>
    <style:font-face style:name="SBL BibLit1" svg:font-family="'SBL BibLit'" style:font-adornments="Gras" style:font-pitch="variable"/>
    <style:font-face style:name="SBL BibLit2" svg:font-family="'SBL BibLit'" style:font-adornments="Italique" style:font-pitch="variable"/>
    <style:font-face style:name="SBL BibLit3" svg:font-family="'SBL BibLit'" style:font-adornments="Normal"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style:font-size-asian="12pt" style:font-size-complex="12pt"/>
    </style:style>
    <style:style style:name="P3"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officeooo:paragraph-rsid="0096d82a" style:font-size-asian="12pt" style:font-size-complex="12pt"/>
    </style:style>
    <style:style style:name="P4"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officeooo:paragraph-rsid="008dfe99" style:font-size-asian="12pt" style:font-size-complex="12pt"/>
    </style:style>
    <style:style style:name="P5"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officeooo:paragraph-rsid="0087527c" style:font-size-asian="12pt" style:font-size-complex="12pt"/>
    </style:style>
    <style:style style:name="P6" style:family="paragraph" style:parent-style-name="Text_20_body">
      <style:paragraph-properties fo:margin-left="0cm" fo:margin-right="0cm" fo:margin-top="0cm" fo:margin-bottom="0.049cm" style:contextual-spacing="false" fo:line-height="125%" fo:text-align="center" style:justify-single-word="false" fo:text-indent="0cm" style:auto-text-indent="false"/>
      <style:text-properties style:font-name="Times New Roman" fo:font-size="12pt" fo:language="de" fo:country="DE" fo:font-weight="bold" style:font-size-asian="12pt" style:font-size-complex="12pt"/>
    </style:style>
    <style:style style:name="P7"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fo:font-weight="bold" style:font-size-asian="12pt" style:font-size-complex="12pt"/>
    </style:style>
    <style:style style:name="P8" style:family="paragraph" style:parent-style-name="Text_20_body">
      <style:paragraph-properties fo:margin-left="0cm" fo:margin-right="0cm" fo:margin-top="0cm" fo:margin-bottom="0.049cm" style:contextual-spacing="false" fo:line-height="125%" fo:text-align="justify" style:justify-single-word="false" fo:orphans="1" fo:text-indent="0cm" style:auto-text-indent="false"/>
      <style:text-properties style:font-name="Times New Roman" fo:font-size="12pt" fo:language="de" fo:country="DE" fo:font-weight="bold" style:font-size-asian="12pt" style:font-weight-asian="bold" style:font-size-complex="12pt" style:font-weight-complex="bold"/>
    </style:style>
    <style:style style:name="P9"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fo:font-weight="bold" style:font-size-asian="12pt" style:font-weight-asian="bold" style:font-size-complex="12pt" style:font-weight-complex="bold"/>
    </style:style>
    <style:style style:name="P10" style:family="paragraph" style:parent-style-name="Text_20_body">
      <style:paragraph-properties fo:margin-left="0cm" fo:margin-right="0cm" fo:margin-top="0cm" fo:margin-bottom="0.049cm" style:contextual-spacing="false" fo:line-height="125%" fo:text-align="center" style:justify-single-word="false" fo:text-indent="0cm" style:auto-text-indent="false"/>
      <style:text-properties style:font-name="Times New Roman" fo:font-size="12pt" fo:language="de" fo:country="DE" style:font-size-asian="12pt" style:font-size-complex="12pt"/>
    </style:style>
    <style:style style:name="P11" style:family="paragraph" style:parent-style-name="Text_20_body">
      <style:paragraph-properties fo:margin-left="0cm" fo:margin-right="0cm" fo:margin-top="0cm" fo:margin-bottom="0.049cm" style:contextual-spacing="false" fo:line-height="125%" fo:text-align="justify" style:justify-single-word="false" fo:orphans="1" fo:text-indent="0cm" style:auto-text-indent="false"/>
      <style:text-properties style:font-name="Times New Roman" fo:font-size="12pt" fo:language="de" fo:country="DE" style:font-size-asian="12pt" style:font-size-complex="12pt"/>
    </style:style>
    <style:style style:name="P12"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style:font-size-asian="12pt" style:font-size-complex="12pt"/>
    </style:style>
    <style:style style:name="P13"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officeooo:paragraph-rsid="00991766" style:font-size-asian="12pt" style:font-size-complex="12pt"/>
    </style:style>
    <style:style style:name="P14"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officeooo:rsid="0087527c" officeooo:paragraph-rsid="00891c72" style:font-size-asian="12pt" style:font-size-complex="12pt"/>
    </style:style>
    <style:style style:name="P15" style:family="paragraph" style:parent-style-name="Text_20_body">
      <style:paragraph-properties fo:margin-left="0cm" fo:margin-right="0cm" fo:margin-top="0cm" fo:margin-bottom="0.049cm" style:contextual-spacing="false" fo:text-indent="0cm" style:auto-text-indent="false"/>
      <style:text-properties style:font-name="Times New Roman" fo:font-size="12pt" fo:language="de" fo:country="DE" officeooo:paragraph-rsid="00958932" style:font-size-asian="12pt" style:font-size-complex="12pt"/>
    </style:style>
    <style:style style:name="P16" style:family="paragraph" style:parent-style-name="Text_20_body">
      <style:paragraph-properties fo:margin-left="0cm" fo:margin-right="0cm" fo:margin-top="0cm" fo:margin-bottom="0.049cm" style:contextual-spacing="false" fo:line-height="125%" fo:text-align="justify" style:justify-single-word="false" fo:text-indent="0cm" style:auto-text-indent="false"/>
      <style:text-properties style:font-name="Times New Roman" fo:font-size="12pt" fo:language="de" fo:country="DE" fo:font-weight="normal" officeooo:paragraph-rsid="00991766" style:font-size-asian="12pt" style:font-weight-asian="normal" style:font-size-complex="12pt" style:font-weight-complex="normal"/>
    </style:style>
    <style:style style:name="P17" style:family="paragraph" style:parent-style-name="Text_20_body">
      <style:paragraph-properties fo:margin-left="0cm" fo:margin-right="0cm" fo:margin-top="0cm" fo:margin-bottom="0.049cm" style:contextual-spacing="false" fo:line-height="115%" fo:text-align="end" style:justify-single-word="false" fo:text-indent="0cm" style:auto-text-indent="false"/>
      <style:text-properties fo:language="de" fo:country="DE" officeooo:paragraph-rsid="00169833"/>
    </style:style>
    <style:style style:name="P18" style:family="paragraph" style:parent-style-name="Text_20_body">
      <style:paragraph-properties fo:margin-left="0cm" fo:margin-right="0cm" fo:margin-top="0cm" fo:margin-bottom="0.049cm" style:contextual-spacing="false" fo:line-height="115%" fo:text-align="center" style:justify-single-word="false" fo:text-indent="0cm" style:auto-text-indent="false"/>
      <style:text-properties fo:language="de" fo:country="DE" officeooo:paragraph-rsid="00169833"/>
    </style:style>
    <style:style style:name="P19" style:family="paragraph" style:parent-style-name="Text_20_body">
      <style:paragraph-properties fo:margin-left="0cm" fo:margin-right="0cm" fo:margin-top="0cm" fo:margin-bottom="0.049cm" style:contextual-spacing="false" fo:line-height="125%" fo:text-align="end" style:justify-single-word="false" fo:text-indent="0cm" style:auto-text-indent="false"/>
      <style:text-properties fo:font-size="9pt" fo:language="de" fo:country="DE"/>
    </style:style>
    <style:style style:name="P20" style:family="paragraph">
      <style:paragraph-properties fo:text-align="center"/>
      <style:text-properties fo:font-size="12pt"/>
    </style:style>
    <style:style style:name="P21" style:family="paragraph">
      <style:paragraph-properties fo:margin-left="0cm" fo:margin-right="0cm" fo:margin-top="0cm" fo:margin-bottom="0cm" fo:line-height="125%" fo:text-align="center" fo:text-indent="0cm"/>
      <style:text-properties fo:font-variant="small-caps" style:font-name="Times New Roman" fo:font-size="12pt" fo:font-weight="bold" style:font-weight-asian="bold" style:font-name-complex="Times New Roman" style:font-weight-complex="bold"/>
    </style:style>
    <style:style style:name="P22" style:family="paragraph">
      <loext:graphic-properties draw:fill="solid" draw:fill-color="#ffffff"/>
      <style:paragraph-properties fo:margin-left="0cm" fo:margin-right="0cm" fo:margin-top="0cm" fo:margin-bottom="0cm" fo:line-height="125%" fo:text-align="center" fo:text-indent="0cm" style:writing-mode="lr-tb"/>
      <style:text-properties fo:font-variant="small-caps" style:font-name="Times New Roman" fo:font-size="12pt" fo:font-weight="bold" style:font-weight-asian="bold" style:font-name-complex="Times New Roman" style:font-weight-complex="bold"/>
    </style:style>
    <style:style style:name="T1" style:family="text">
      <style:text-properties fo:font-style="italic" style:font-style-asian="italic" style:font-style-complex="italic"/>
    </style:style>
    <style:style style:name="T2"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italic" fo:font-weight="bold" officeooo:rsid="0095061b" style:font-style-asian="italic" style:font-weight-asian="bold" style:font-style-complex="italic" style:font-weight-complex="bold"/>
    </style:style>
    <style:style style:name="T5" style:family="text">
      <style:text-properties fo:font-style="italic" fo:font-weight="bold" officeooo:rsid="00966cc6" style:font-weight-asian="bold" style:font-weight-complex="bold"/>
    </style:style>
    <style:style style:name="T6" style:family="text">
      <style:text-properties fo:font-style="italic" style:text-underline-style="none" fo:font-weight="bold" style:font-style-asian="italic" style:font-weight-asian="bold" style:font-style-complex="italic" style:font-weight-complex="bold"/>
    </style:style>
    <style:style style:name="T7" style:family="text">
      <style:text-properties fo:font-style="italic" officeooo:rsid="00966cc6"/>
    </style:style>
    <style:style style:name="T8" style:family="text">
      <style:text-properties fo:font-style="italic" fo:font-weight="normal" officeooo:rsid="00966cc6" style:font-weight-asian="normal" style:font-weight-complex="normal"/>
    </style:style>
    <style:style style:name="T9" style:family="text">
      <style:text-properties style:text-underline-style="solid" style:text-underline-width="auto" style:text-underline-color="font-color"/>
    </style:style>
    <style:style style:name="T10" style:family="text">
      <style:text-properties style:text-underline-style="solid" style:text-underline-width="auto" style:text-underline-color="font-color" fo:font-weight="bold" style:font-weight-asian="bold" style:font-weight-complex="bold"/>
    </style:style>
    <style:style style:name="T11" style:family="text">
      <style:text-properties style:text-underline-style="solid" style:text-underline-width="auto" style:text-underline-color="font-color" fo:font-weight="bold" officeooo:rsid="00991766" style:font-weight-asian="bold" style:font-weight-complex="bold"/>
    </style:style>
    <style:style style:name="T12" style:family="text">
      <style:text-properties style:font-name="Times New Roman" fo:font-size="12pt" fo:font-weight="bold" style:font-size-asian="12pt" style:font-size-complex="12pt"/>
    </style:style>
    <style:style style:name="T13" style:family="text">
      <style:text-properties style:font-name="Times New Roman" fo:font-size="12pt" fo:font-weight="bold" officeooo:rsid="007b05f9" style:font-size-asian="12pt" style:font-size-complex="12pt"/>
    </style:style>
    <style:style style:name="T14" style:family="text">
      <style:text-properties style:font-name="Times New Roman" fo:font-size="12pt" fo:font-weight="bold" officeooo:rsid="00958932" style:font-size-asian="12pt" style:font-size-complex="12pt"/>
    </style:style>
    <style:style style:name="T15" style:family="text">
      <style:text-properties style:font-name="Times New Roman" fo:font-size="12pt" fo:font-weight="bold" officeooo:rsid="00991766" style:font-size-asian="12pt" style:font-size-complex="12pt"/>
    </style:style>
    <style:style style:name="T16" style:family="text">
      <style:text-properties style:text-underline-style="none"/>
    </style:style>
    <style:style style:name="T17" style:family="text">
      <style:text-properties style:text-underline-style="none" fo:font-weight="bold" officeooo:rsid="00958932" style:font-weight-asian="bold" style:font-weight-complex="bold"/>
    </style:style>
    <style:style style:name="T18" style:family="text">
      <style:text-properties fo:color="#2a6099" loext:opacity="100%" style:text-underline-style="solid" style:text-underline-width="auto" style:text-underline-color="font-color" fo:font-weight="bold" officeooo:rsid="00958932"/>
    </style:style>
    <style:style style:name="T19" style:family="text">
      <style:text-properties fo:color="#2a6099" loext:opacity="100%" fo:font-weight="bold"/>
    </style:style>
    <style:style style:name="T20" style:family="text">
      <style:text-properties fo:color="#2a6099" loext:opacity="100%" fo:font-weight="bold" officeooo:rsid="0095061b"/>
    </style:style>
    <style:style style:name="T21" style:family="text">
      <style:text-properties fo:color="#2a6099" loext:opacity="100%" fo:font-style="italic" fo:font-weight="bold"/>
    </style:style>
    <style:style style:name="T22" style:family="text">
      <style:text-properties fo:color="#2a6099" loext:opacity="100%" fo:font-style="italic" fo:font-weight="normal" style:font-weight-asian="normal" style:font-weight-complex="normal"/>
    </style:style>
    <style:style style:name="T23" style:family="text">
      <style:text-properties fo:color="#2a6099" loext:opacity="100%" fo:font-style="italic" fo:font-weight="normal" officeooo:rsid="0095061b" style:font-weight-asian="normal" style:font-weight-complex="normal"/>
    </style:style>
    <style:style style:name="T24" style:family="text">
      <style:text-properties fo:color="#2a6099" loext:opacity="100%" fo:font-style="italic" fo:font-weight="normal" officeooo:rsid="00958932" style:font-weight-asian="normal" style:font-weight-complex="normal"/>
    </style:style>
    <style:style style:name="T25" style:family="text">
      <style:text-properties fo:color="#2a6099" loext:opacity="100%" fo:font-style="italic" fo:font-weight="normal" fo:background-color="#ffff00" loext:char-shading-value="0" style:font-weight-asian="normal" style:font-weight-complex="normal"/>
    </style:style>
    <style:style style:name="T26" style:family="text">
      <style:text-properties fo:color="#2a6099" loext:opacity="100%" fo:font-style="italic" fo:font-weight="normal" officeooo:rsid="00958932" fo:background-color="#ffff00" loext:char-shading-value="0" style:font-weight-asian="normal" style:font-weight-complex="normal"/>
    </style:style>
    <style:style style:name="T27" style:family="text">
      <style:text-properties fo:color="#2a6099" loext:opacity="100%" fo:font-style="italic" fo:font-weight="normal" officeooo:rsid="00958932" fo:background-color="#ffff00" loext:char-shading-value="0" style:font-weight-asian="normal" style:font-weight-complex="normal"/>
    </style:style>
    <style:style style:name="T28" style:family="text">
      <style:text-properties fo:color="#2a6099" loext:opacity="100%" fo:font-style="italic" fo:font-weight="normal" fo:background-color="#ffff00" loext:char-shading-value="0" style:font-weight-asian="normal" style:font-weight-complex="normal"/>
    </style:style>
    <style:style style:name="T29" style:family="text">
      <style:text-properties fo:font-weight="bold"/>
    </style:style>
    <style:style style:name="T30" style:family="text">
      <style:text-properties fo:font-weight="bold" style:font-weight-asian="bold" style:font-weight-complex="bold"/>
    </style:style>
    <style:style style:name="T31" style:family="text">
      <style:text-properties fo:font-weight="bold" officeooo:rsid="00958932" style:font-weight-asian="bold" style:font-weight-complex="bold"/>
    </style:style>
    <style:style style:name="T32" style:family="text">
      <style:text-properties officeooo:rsid="0087527c"/>
    </style:style>
    <style:style style:name="T33" style:family="text">
      <style:text-properties fo:font-style="normal" officeooo:rsid="00966cc6" style:font-style-asian="normal" style:font-style-complex="normal"/>
    </style:style>
    <style:style style:name="T34" style:family="text">
      <style:text-properties fo:language="de" fo:country="DE"/>
    </style:style>
    <style:style style:name="T35" style:family="text">
      <style:text-properties fo:language="de" fo:country="DE" fo:font-weight="bold"/>
    </style:style>
    <style:style style:name="T36" style:family="text">
      <style:text-properties fo:language="de" fo:country="DE" fo:font-weight="bold" style:font-weight-asian="bold" style:font-weight-complex="bold"/>
    </style:style>
    <style:style style:name="T37" style:family="text">
      <style:text-properties fo:language="de" fo:country="DE" fo:font-weight="bold" officeooo:rsid="0087527c" style:font-weight-asian="bold" style:font-weight-complex="bold"/>
    </style:style>
    <style:style style:name="T38" style:family="text">
      <style:text-properties fo:language="de" fo:country="DE" fo:font-weight="bold" officeooo:rsid="00958932" style:font-weight-asian="bold" style:font-weight-complex="bold"/>
    </style:style>
    <style:style style:name="T39" style:family="text">
      <style:text-properties fo:language="de" fo:country="DE" fo:font-weight="bold" officeooo:rsid="00966cc6" style:font-weight-asian="bold" style:font-weight-complex="bold"/>
    </style:style>
    <style:style style:name="T40" style:family="text">
      <style:text-properties fo:language="de" fo:country="DE" fo:font-weight="bold" officeooo:rsid="00966cc6"/>
    </style:style>
    <style:style style:name="T41" style:family="text">
      <style:text-properties fo:language="de" fo:country="DE" fo:font-weight="bold" officeooo:rsid="0096d82a"/>
    </style:style>
    <style:style style:name="T42" style:family="text">
      <style:text-properties fo:language="de" fo:country="DE" officeooo:rsid="0087527c"/>
    </style:style>
    <style:style style:name="T43" style:family="text">
      <style:text-properties fo:language="de" fo:country="DE" officeooo:rsid="00879ef7"/>
    </style:style>
    <style:style style:name="T44" style:family="text">
      <style:text-properties fo:language="de" fo:country="DE" fo:font-style="italic" style:font-style-asian="italic" style:font-style-complex="italic"/>
    </style:style>
    <style:style style:name="T45" style:family="text">
      <style:text-properties fo:language="de" fo:country="DE" fo:font-style="italic" fo:font-weight="bold" style:font-style-asian="italic" style:font-weight-asian="bold" style:font-style-complex="italic" style:font-weight-complex="bold"/>
    </style:style>
    <style:style style:name="T46" style:family="text">
      <style:text-properties fo:language="de" fo:country="DE" fo:font-style="italic" style:text-underline-style="solid" style:text-underline-width="auto" style:text-underline-color="font-color" fo:font-weight="bold" style:font-style-asian="italic" style:font-weight-asian="bold" style:font-style-complex="italic" style:font-weight-complex="bold"/>
    </style:style>
    <style:style style:name="T47" style:family="text">
      <style:text-properties fo:language="de" fo:country="DE" fo:font-style="italic" style:text-underline-style="solid" style:text-underline-width="auto" style:text-underline-color="font-color" style:font-style-asian="italic" style:font-style-complex="italic"/>
    </style:style>
    <style:style style:name="T48" style:family="text">
      <style:text-properties fo:language="de" fo:country="DE" style:text-underline-style="solid" style:text-underline-width="auto" style:text-underline-color="font-color"/>
    </style:style>
    <style:style style:name="T49" style:family="text">
      <style:text-properties fo:language="de" fo:country="DE" style:text-underline-style="solid" style:text-underline-width="auto" style:text-underline-color="font-color" fo:font-weight="normal" style:font-weight-asian="normal" style:font-weight-complex="normal"/>
    </style:style>
    <style:style style:name="T50" style:family="text">
      <style:text-properties fo:language="de" fo:country="DE" style:text-underline-style="solid" style:text-underline-width="auto" style:text-underline-color="font-color" fo:font-weight="normal" officeooo:rsid="00966cc6" style:font-weight-asian="normal" style:font-weight-complex="normal"/>
    </style:style>
    <style:style style:name="T51" style:family="text">
      <style:text-properties fo:language="de" fo:country="DE" officeooo:rsid="00958932"/>
    </style:style>
    <style:style style:name="T52" style:family="text">
      <style:text-properties fo:language="de" fo:country="DE" officeooo:rsid="00966cc6"/>
    </style:style>
    <style:style style:name="T53" style:family="text">
      <style:text-properties fo:language="de" fo:country="DE" fo:font-weight="normal" style:font-weight-asian="normal" style:font-weight-complex="normal"/>
    </style:style>
    <style:style style:name="T54" style:family="text">
      <style:text-properties officeooo:rsid="0095061b"/>
    </style:style>
    <style:style style:name="T55" style:family="text">
      <style:text-properties fo:font-weight="normal" style:font-weight-asian="normal" style:font-weight-complex="normal"/>
    </style:style>
    <style:style style:name="T56" style:family="text">
      <style:text-properties officeooo:rsid="00958932"/>
    </style:style>
    <style:style style:name="T57" style:family="text">
      <style:text-properties officeooo:rsid="0096d82a"/>
    </style:style>
    <style:style style:name="T58" style:family="text">
      <style:text-properties fo:text-transform="uppercase" style:font-name="Garamond" fo:font-size="10pt" fo:language="fr" fo:country="FR" fo:font-weight="bold" style:font-weight-asian="bold" style:font-name-complex="Times New Roman" style:font-weight-complex="bold"/>
    </style:style>
    <style:style style:name="T59" style:family="text">
      <style:text-properties fo:text-transform="uppercase" style:font-name="Garamond" fo:font-size="8pt" fo:language="fr" fo:country="FR" fo:font-weight="bold" style:font-size-asian="9pt" style:font-weight-asian="bold" style:font-name-complex="Times New Roman" style:font-size-complex="10.5pt" style:font-weight-complex="bold"/>
    </style:style>
    <style:style style:name="fr1"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style:writing-mode="lr-tb" loext:decorative="false" style:run-through="foreground" style:vertical-pos="from-top" style:vertical-rel="paragraph" style:horizontal-pos="from-left" style:horizontal-rel="paragraph" draw:wrap-influence-on-position="once-concurrent" loext:allow-overlap="true" style:flow-with-text="false"/>
    </style:style>
    <style:style style:name="gr2" style:family="graphic">
      <style:graphic-properties svg:stroke-width="0.035cm" svg:stroke-color="#000000" draw:marker-start-width="0.406cm" draw:marker-end-width="0.406cm" draw:textarea-horizontal-align="center" draw:textarea-vertical-align="middle" fo:padding-top="0.018cm" fo:padding-bottom="0.018cm" fo:padding-left="0.018cm" fo:padding-right="0.018cm" loext:decorative="false" style:run-through="foreground"/>
    </style:style>
    <style:style style:name="gr3" style:family="graphic">
      <style:graphic-properties draw:stroke="none" draw:fill="solid" draw:fill-color="#ffffff" draw:textarea-horizontal-align="justify" draw:textarea-vertical-align="middle" draw:auto-grow-height="false" fo:min-height="0.519cm" fo:min-width="11.846cm" style:writing-mode="lr-tb" loext:decorative="false" style:run-through="foreground"/>
      <style:paragraph-properties style:writing-mode="lr-tb"/>
    </style:style>
    <style:style style:name="gr4" style:family="graphic">
      <style:graphic-properties draw:stroke="none" draw:fill="solid" draw:fill-color="#ffffff" draw:textarea-horizontal-align="justify" draw:textarea-vertical-align="middle" draw:auto-grow-height="false" fo:min-height="0.519cm" fo:min-width="14.801cm" style:writing-mode="lr-tb" loext:decorative="false" style:run-through="foreground"/>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draw:frame draw:style-name="fr1" draw:name="Image1" text:anchor-type="char" svg:x="0.175cm" svg:y="-0.106cm" svg:width="1.998cm" svg:height="2.826cm" draw:z-index="0"><draw:image xlink:href="Pictures/1001AEBD000052220000741EE12BDD17.svg" xlink:type="simple" xlink:show="embed" xlink:actuate="onLoad" draw:mime-type="image/svg+xml"/><draw:image xlink:href="Pictures/1000000100000253000003494261B4B3.png" xlink:type="simple" xlink:show="embed" xlink:actuate="onLoad" draw:mime-type="image/png"/></draw:frame><text:span text:style-name="T12">Saint-Pierre-de-Colombier, </text:span><text:span text:style-name="T14">den 1. September 2026</text:span></text:p>
      <text:p text:style-name="P18"><text:span text:style-name="T13"/></text:p>
      <text:p text:style-name="P6">IN GEMEINSCHAFT MIT UNSEREM PAPST LEON XIV., DER FRANKREICH BESUCHT, LASST UNS DEN GEIST DER KIND<text:span text:style-name="T56">SCHAFT</text:span> PFLEGEN UND FREUDE AUSSTRAHLEN </text:p>
      <text:p text:style-name="P10"><text:span text:style-name="T29"/></text:p>
      <text:p text:style-name="P8">Liebe Freunde,</text:p>
      <text:p text:style-name="P11">Wir danken Gott für alle Aktivitäten dieses Sommers mit Kindern, Jugendlichen, jungen Erwachsenen und Erwachsenen. Bereiten wir uns in diesen ersten Septemberwochen darauf vor, unseren Papst Leo XIV. zu empfangen, der <text:span text:style-name="T56">Frankreich</text:span> besucht. Das Thema seiner apostolischen Reise lautet: „<text:span text:style-name="T3">Damit die Welt das Leben habe</text:span>“.</text:p>
      <text:p text:style-name="P12"><text:span text:style-name="T31">Bemühungen</text:span>: <text:span text:style-name="T56">ein christlich kohärentes Leben haben</text:span></text:p>
      <text:p text:style-name="P12"><text:span text:style-name="T17">Wort Gottes</text:span><text:span text:style-name="T16">:</text:span> Mt 16, 13-23 ; J<text:span text:style-name="T56">oh</text:span> 21, 1-23. <text:s/>Lasst uns über die Mission des heiligen Petrus und seiner Nachfolger nachdenken, bevor wir unseren Heiligen Vater, Papst Leo XIV., in Frankreich willkommen heißen.</text:p>
      <text:p text:style-name="P14"><text:span text:style-name="T30">1) Dis</text:span><text:span text:style-name="T31">z</text:span><text:span text:style-name="T30">iplin</text:span>: den Schulanfang besser vorbereiten (Disziplin, Gebet); überprüfen, ob man sich an seinen Tagesplan hält (tägliche Gewissensprüfung)</text:p>
      <text:p text:style-name="P5"><text:span text:style-name="T37">2) </text:span><text:span text:style-name="T38">Vorausplanungen</text:span><text:span text:style-name="T42">: </text:span><text:span text:style-name="T43">8 Sept.: </text:span><text:span text:style-name="T51">Geburt Mariens</text:span><text:span text:style-name="T43"> 12 Sept.: </text:span><text:span text:style-name="T51">Fest des Heiligen Namens Mariens</text:span><text:span text:style-name="T43">; 14 Sept.: </text:span><text:span text:style-name="T51">Kreuzerhöhung</text:span><text:span text:style-name="T43">; 15 Sept.: </text:span><text:span text:style-name="T51">ULF der Schmerzen</text:span><text:span text:style-name="T43">; 21 Sept.: </text:span><text:span text:style-name="T51">Fest des Heiligen Matthäus</text:span><text:span text:style-name="T43">; 29 Sept.: </text:span><text:span text:style-name="T51">Fest der Heiligen Erzengel Michael, Gabriel, Raphael</text:span><text:span text:style-name="T43">;25-28 Sept.: </text:span><text:span text:style-name="T51">Besuch des Heiligen Vaters in Frankreich</text:span></text:p>
      <text:p text:style-name="P9"><text:span text:style-name="T32">3</text:span>) <text:span text:style-name="T56">Geistliches Wort</text:span></text:p>
      <text:p text:style-name="P12"><draw:g text:anchor-type="paragraph" draw:z-index="1" draw:name="DrawObject1" draw:style-name="gr1"><draw:line draw:name="Ligne 2" draw:style-name="gr2" draw:text-style-name="P20" svg:x1="-0.004cm" svg:y1="0.324cm" svg:x2="17.049cm" svg:y2="0.303cm"><text:p/></draw:line><draw:custom-shape draw:name="Forme 1" draw:style-name="gr4" draw:text-style-name="P22" svg:width="14.802cm" svg:height="0.519cm" svg:x="1.435cm" svg:y="0.044cm"><text:p text:style-name="P21"><text:span text:style-name="T59">In Gemeinschaft mit unserem Papst Leo XIV. Den Geist der Kindschaft kultivieren</text:span></text:p><draw:enhanced-geometry svg:viewBox="0 0 21600 21600" draw:type="rectangle" draw:enhanced-path="M 0 0 L 21600 0 21600 21600 0 21600 0 0 Z N"/></draw:custom-shape></draw:g>Paris, Lourdes und Metz bereiten sich auf den Empfang von Papst Leo XIV. vor. Die letzte apostolische Reise eines Papstes nach Frankreich war die von Benedikt XVI. vom 12. bis 15. September 2008 nach Paris und Lourdes. Papst Franziskus war zwar in Frankreich, in Straßburg, Marseille und auf Korsika, hatte jedoch deutlich darauf hingewiesen, dass es sich dabei nicht um eine apostolische Reise nach Frankreich handelte.</text:p>
      <text:p text:style-name="P2"><text:span text:style-name="T34">Bereiten wir die apostolische Reise von Leo XIV., bei der das Leben im Mittelpunkt steht, gut vor. Frankreich hat das Gesetz zur Liberalisierung der Sterbehilfe verabschiedet, und unser Präsident, Herr Emmanuel Macron, hat dieses Gesetz verkündet, das vom Verfassungsrat nicht für verfassungswidrig erklärt wurde! Lasst uns beten, dass unser Heiliger Vater vo</text:span><text:span text:style-name="T52">m </text:span><text:span text:style-name="T39">heiligen</text:span><text:span text:style-name="T36"> Johannes Paul II.</text:span><text:span text:style-name="T34"> inspiriert wird, der die wichtige Enzyklika „Evangelium Vitae“ verfasst hat, über die wir in der geistlichen Botschaft vom Juli gesprochen haben. </text:span><text:span text:style-name="T45">Ja, Frankreich muss erneut die Stimme des Nachfolgers des Petrus hören, der verkündet, dass Jesus der Weg, die Wahrheit und das Leben ist und dass jedes menschliche Leben heilig ist und von der Empfängnis bis zu seinem natürlichen Ende geachtet werden muss.</text:span><text:span text:style-name="T34"> Jesus, das dürfen wir nicht vergessen, ist das Leben, und Er lässt uns am ewigen Leben teilhaben, das uns das ewige Glück in Gott schenken wird!</text:span></text:p>
      <text:p text:style-name="P2"><text:span text:style-name="T35">— </text:span><text:span text:style-name="T40">Unser Papst Leo XIV. besucht Frankreich in der Nachfolge seiner großen Vorgänger </text:span></text:p>
      <text:p text:style-name="P2"><text:span text:style-name="T34">Bevor wir unseren Heiligen Vater in Frankreich willkommen heißen, laden wir Euch ein, die außergewöhnliche Predigt des heiligen Johannes Paul II. in Le Bourget am Fest der Heiligen Dreifaltigkeit am 1. Juni 1980 anzuhören und zu vertiefen. Diese Predigt hat uns sehr beeindruckt. Dieser aus Polen stammende Papst erinnerte uns daran, dass wir „</text:span><text:span text:style-name="T36">die älteste Tochter der Kirche</text:span><text:span text:style-name="T34">“ seien. Am 22. September 1996 kehrte er nach Frankreich zurück, um den 1500. Jahrestag der Taufe Chlodwigs zu feiern. Hier ein Auszug aus seiner Predigt: „ </text:span><text:span text:style-name="T44">Die Liturgie dieser Messe lädt uns ein, zu den Quellen unserer Taufe zurückzukehren. Vor fünfzehn Jahrhunderten empfing der König der Franken, Chlodwig, dieses Sakrament. Seine Taufe hatte dieselbe Be</text:span><text:soft-page-break/><text:span text:style-name="T44">deutung wie jede andere Taufe. Erinnern wir uns an die Worte Christi: „Niemand kann in das Reich Gottes kommen, wenn er nicht aus Wasser und Geist geboren wird.“ So wurde dem Herrscher der Franken die Berufung zum Leben im Reich Gottes zuteil. Er hatte lange über die christliche Botschaft nachgedacht, für die Clotilde, Remi, Vaast und Geneviève vor seinen Augen Zeugnis ablegten. Er traf die Entscheidung, dem Geist des Bösen, allem, was zum Bösen führt, und jeglichem Stolz abzuschwören; zugleich bekannte er sich zum Glauben der Kirche und schloss sich Christus an, dem menschgewordenen Sohn Gottes, der zur Erlösung der Welt gestorben und auferstanden ist. Die Taufe befreite ihn von der Erbsünde und von allen zuvor begangenen Sünden und ließ ihn durch die heiligmachende Gnade am Leben Gottes teilhaben. Seine Landsleute, die mit ihm getauft wurden, erhielten dieselben Gaben; sie wurden Christen, Adoptivkinder Gottes. Sie wurden auch Mitglieder des Volkes Gottes, der Kirche… </text:span><text:span text:style-name="T45">Diese große Jubiläumsfeier der Taufe gibt euch Gelegenheit, über </text:span><text:span text:style-name="T46">die Gaben nachzudenken, die ihr empfangen habt, und über die Verantwortung, die sich daraus ergibt</text:span><text:span text:style-name="T34">… </text:span><text:span text:style-name="T47">Möge das Licht des Glaubens unaufhörlich leuchten! Freut euch darüber, dass ihr euch frei dafür entschieden habt, durch die Taufe mit Christus vereint zu sein, um gemeinsam mit euren Brüdern auf den Wegen des Lebens zu wandeln! Auf diese Weise feiern wir heute den 1500. Jahrestag der Taufe von König Chlodwig. Amen!</text:span><text:span text:style-name="T34">“</text:span></text:p>
      <text:p text:style-name="P2"><text:span text:style-name="T35">In Lourdes, </text:span><text:span text:style-name="T53">bei </text:span><text:span text:style-name="T49">seiner letzten Reise </text:span><text:span text:style-name="T50">nach Frankreich</text:span><text:span text:style-name="T53">, hat uns </text:span><text:span text:style-name="T36">der heilige Johannes Paul II. am 15. August 2004</text:span><text:span text:style-name="T53"> seine letzte und große Botschaft übermittelt, die </text:span><text:span text:style-name="T49">wie sein Testament</text:span><text:span text:style-name="T53"> in der Kontinuität seiner ersten Botschaft von Le Bourget am 1. Juni 1980 steht: „</text:span><text:span text:style-name="T45">Euch, den Frauen, kommt es zu, Wächterinnen des Unsichtbaren zu sein! An euch alle, Brüder und Schwestern, richte ich einen dringenden Appell, alles in eurer Macht Stehende zu tun, damit das Leben, jedes Leben, von der Empfängnis bis zu seinem natürlichen Ende geachtet wird. Das Leben ist ein heiliges Geschenk, über das niemand herrschen darf.</text:span><text:span text:style-name="T53">“</text:span></text:p>
      <text:p text:style-name="P12"><text:span text:style-name="T7">Die Jungfrau von Lourdes, </text:span><text:span text:style-name="T33">so sagte er weiter</text:span><text:span text:style-name="T7">, habe schließlich eine Botschaft für alle: Hier ist sie: </text:span><text:span text:style-name="T5">„Seid freie Frauen und Männer! Aber denkt daran: Die menschliche Freiheit ist eine von der Sünde geprägte Freiheit. Auch sie muss befreit werden. Christus ist der Befreier, Er, der „uns befreit hat, damit wir wirklich frei sind“ (Gal 5,1). Verteidigt eure Freiheit! Liebe Freunde, dafür wissen wir, dass wir auf diejenige zählen können, die, da sie niemals der Sünde nachgegeben hat, das einzige vollkommen freie Geschöpf ist. Ihr vertraue ich euch an. Geht mit Maria auf den Wegen zur vollen Verwirklichung eurer Menschlichkeit!</text:span><text:span text:style-name="T8">“</text:span></text:p>
      <text:p text:style-name="P12"><text:span text:style-name="T29">Danke, heiliger Johannes Paul II.,</text:span><text:span text:style-name="T55"> dass du den Mut hattest, daran zu erinnern, dass Frankreich die älteste Tochter der Kirche ist. Wir dürfen uns dieser unverdienten Gabe Gottes nicht rühmen, doch die große Botschaft dieses polnischen Papstes an Frankreich soll uns helfen, das Kommen von Leo XIV. im September 2026 vorzubereiten.</text:span><text:span text:style-name="T3"> Sind wir den Versprechen unserer Taufe treu? Sind wir der Mission treu, die Gott der ältesten Tochter der Kirche anvertraut hat?</text:span><text:span text:style-name="T55"> In Le Bourget hatte der heilige Johannes Paul II. 1980 diesen Auftrag präzisiert: „</text:span><text:span text:style-name="T3">Frankreich, älteste Tochter der Kirche und Erzieherin der Völker, bist du zum Wohl des Menschen dem Bund mit der ewigen Weisheit treu?</text:span><text:span text:style-name="T55"> “ </text:span><text:span text:style-name="T30">Sind wir schließlich die wahren Wächter des Unsichtbaren, das Gott ist, und die wahren Apostel der von Christus befreiten Freiheit?</text:span><text:span text:style-name="T55"> In der Nachfolge des heiligen Johannes Paul II. dürfen wir uns nicht scheuen, daran zu erinnern, dass unser Motto „Freiheit, Gleichheit, Brüderlichkeit“ seine einzige Grundlage in der Taufe Chlodwigs und seiner Franken findet!</text:span></text:p>
      <text:p text:style-name="P7">— <text:span text:style-name="T57">Kultivieren wir den Geist der Kindschaft</text:span></text:p>
      <text:p text:style-name="P12">Möge die Erinnerung an die große Botschaft des heiligen Johannes Paul II. an Frankreich uns darauf vorbereiten, den heutigen Nachfolger des heiligen Petrus, unseren Papst Leo XIV., zu empfangen! Um den unentgeltlichen Gaben Gottes und den daraus resultierenden Verantwortlichkeiten treu zu bleiben, müssen wir un<text:soft-page-break/>bedingt den <text:span text:style-name="T30">Geist der evangelischen Kindschaft </text:span>wiederfinden und pflegen. Die Heiligen, die Frankreich geprägt haben, laden uns ein,<text:span text:style-name="T30"> Jesus nachzuahmen, der sanftmütig und von Herzen demütig</text:span> ist, und <text:span text:style-name="T3">uns von der Königin von Frankreich leiten zu lassen, indem wir uns ihrem Unbefleckten Herzen weihen, den Rosenkranz beten und ihren Sohn, Jesus in der Eucharistie, anbeten.</text:span></text:p>
      <text:p text:style-name="P2"><text:span text:style-name="T34">Frankreich steht am Rande des völligen Zusammenbruchs. Es ist Zeit, aufzuwachen, aus unserer Trägheit zu erwachen und, wie uns der heilige Johannes Paul II. immer wieder gesagt hat,</text:span><text:span text:style-name="T36"> unserer Heiligen zu gedenken und ihnen nachzueifern.</text:span><text:span text:style-name="T34"> Noch ist nichts endgültig verloren! </text:span><text:span text:style-name="T36">Der heilige Pius X.</text:span><text:span text:style-name="T34"> hat die Bekehrung Frankreichs prophezeit, und Benedikt XVI. war am Ende seiner apostolischen Reise nach Lourdes am 15. September 2008 überzeugt, dass „</text:span><text:span text:style-name="T36">die Zeiten günstig sind für eine Rückkehr zu Got</text:span><text:span text:style-name="T34">t“.</text:span></text:p>
      <text:p text:style-name="P3"><text:span text:style-name="T41">Unser Papst Leo XIV. Schrieb am 28. Mai 2025 folgendes an die Bischöfe Frankreichs</text:span><text:span text:style-name="T34">: „</text:span><text:span text:style-name="T44">Liebe Mitbrüder im Bischofsamt, ich rufe die Fürsprache des heiligen Johannes Eudes, des heiligen Johannes Maria Vianney und der heiligen Therese vom Kinde Jesu und vom Heiligen Antlitz für euer Land und für das Volk Gottes an, das dort mutig seinen Weg geht, trotz der widrigen und manchmal feindseligen Strömungen des Indifferentismus, des Materialismus und des Individualismus. Mögen sie diesem Volk neuen Mut schenken in der Gewissheit, dass Christus, der Retter der Welt, wahrhaft auferstanden ist. Ich erbitte für Frankreich den mütterlichen Schutz seiner mächtigen Patronin, Unserer Lieben Frau von der Himmelfahrt, und erteile jedem von euch und allen Menschen, die eurer pastoralen Fürsorge anvertraut sind, den Apostolischen Segen</text:span><text:span text:style-name="T34">.“ </text:span><text:span text:style-name="T45">Bereiten wir uns darauf vor, unseren Papst Leo XIV. freudig zu empfangen, der uns helfen will, die Inbrunst unserer großen Heiligen wiederzufinden, damit Frankreich sich bekehrt und den Versprechen seiner Taufe sowie seiner Mission als älteste Tochter der Kirche treu bleibt!</text:span></text:p>
      <text:p text:style-name="P2"><text:span text:style-name="T35">— </text:span><text:span text:style-name="T41">Lasst uns Freude und christliche Hoffnung ausstrahlen!</text:span></text:p>
      <text:p text:style-name="P4"><text:span text:style-name="T34">Seit unserer Sommertagung in Sens – deren Inhalte Sie auf unserer Website nachlesen können – </text:span><text:span text:style-name="T36">haben wir uns für die Freude und die Hoffnung</text:span><text:span text:style-name="T34"> entschieden, die uns </text:span><text:span text:style-name="T48">in dieser Zeit des Schul- und Studienbeginns sowie in diesem neuen Studien- oder Arbeitsjahr</text:span><text:span text:style-name="T34"> begleiten sollen. Alle unsere „Exerzitien für alle“ in unseren verschiedenen Häusern werden sich mit der Freude befassen. </text:span><text:span text:style-name="T36">Diese Entscheidung für Freude und Hoffnung war die Entscheidung der Väter des Zweiten Vatikanischen Konzils:</text:span><text:span text:style-name="T34"> „</text:span><text:span text:style-name="T46">Gaudium et Spes</text:span><text:span text:style-name="T34">“; die </text:span><text:span text:style-name="T36">des heiligen Paul VI.</text:span><text:span text:style-name="T34"> in seinem Apostolischen Schreiben „Gaudete in Domino“ = „Freut euch im Herrn“ zu Pfingsten 1975; die Wahl von </text:span><text:span text:style-name="T36">Papst Franziskus</text:span><text:span text:style-name="T34"> in seinem Apostolischen Schreiben „</text:span><text:span text:style-name="T46">Evangelii Gaudium</text:span><text:span text:style-name="T34">“, der Freude des Evangeliums.</text:span></text:p>
      <text:p text:style-name="P12">Zu Beginn dieses neuen Schuljahres hätten wir allen Grund, „<text:span text:style-name="T3">Luctus et Angor</text:span>“ – Trauer und Angst – in den Vordergrund zu stellen, doch als Söhne und Töchter der Kirche, in der Nachfolge unserer großen Heiligen und der Väter des Zweiten Vatikanischen Konzils, <text:span text:style-name="T10">wollen und müssen wir „</text:span><text:span text:style-name="T2">Gaudium et Spes</text:span><text:span text:style-name="T10">“ – Freude und Hoffnung – in den Vordergrund stellen</text:span>! <text:span text:style-name="T3">Lasst uns unserem Heiligen Vater ein Zeugnis der Freude und Hoffnung geben: Frankreich ist noch nicht verloren, sondern durch die Gnade Gottes, durch das neue Pfingsten, durch den Triumph des Unbefleckten Herzens Mariens und die Herrschaft des Herzens Jesu in unseren Herzen wird sich Frankreich, die älteste Tochter der Kirche, bekehren und wieder den Versprechen ihrer Taufe und ihrer Mission treu werden!</text:span></text:p>
      <text:p text:style-name="P7"><draw:g text:anchor-type="paragraph" draw:z-index="2" draw:name="DrawObject 1" draw:style-name="gr1"><draw:line draw:name="Ligne 3" draw:style-name="gr2" draw:text-style-name="P20" svg:x1="0.074cm" svg:y1="0.266cm" svg:x2="17.127cm" svg:y2="0.245cm"><text:p/></draw:line><draw:custom-shape draw:name="Forme 2" draw:style-name="gr3" draw:text-style-name="P22" svg:width="11.847cm" svg:height="0.519cm" svg:x="2.817cm" svg:y="-0.014cm"><text:p text:style-name="P21"><text:span text:style-name="T58">Die Geistlichen Weisungen Mutter Maria Augustas</text:span></text:p><draw:enhanced-geometry svg:viewBox="0 0 21600 21600" draw:type="rectangle" draw:enhanced-path="M 0 0 L 21600 0 21600 21600 0 21600 0 0 Z N"/></draw:custom-shape></draw:g></text:p>
      <text:p text:style-name="P15"><text:span text:style-name="T18">Geistliche Weisung Nr. 9</text:span><text:span text:style-name="T19">: </text:span><text:span text:style-name="T20">Wie ein Kind: „</text:span><text:span text:style-name="T22">In der Prüfung und der Versuchung, lasst uns keine Angst haben, aber erfüllen wir die uns beigebrachten Bedingungen, um sie zu überwinden: zunächst absolute Offenheit, was solls, wenn sie uns übertrieben vorkommt. Wir liefern einen großen Beweis der Liebe und der Hingabe, wenn wir in der Versuchung nicht sündigen. Aber ohne die Hilfe Unseres Herrn und Seiner menschlichen Werkzeuge können wir uns manchmal verloren fühlen. Und tatsächlich, lasst uns das auch fest glauben </text:span><text:soft-page-break/><text:span text:style-name="T22">und stützen wir uns immer mehr auf Unseren Herrn und Seine Werkzeuge: Ein Kind, das die Gefahr spürt und versteht, schmiegt sich an seine Mutter. </text:span><text:span text:style-name="T23">W</text:span><text:span text:style-name="T22">ir müssen uns als Kinder betrachten. Hören wir zu und glauben wir; liefern wir uns einfach aus. Ich beharre auch auf d</text:span><text:span text:style-name="T24">em</text:span><text:span text:style-name="T22"> Gebet und d</text:span><text:span text:style-name="T24">er</text:span><text:span text:style-name="T22"> Buße: </text:span><text:span text:style-name="T28">ertragen wir, </text:span><text:span text:style-name="T27">nehmen</text:span><text:span text:style-name="T28"> wir </text:span><text:span text:style-name="T27">an</text:span><text:span text:style-name="T22">, seien wir zu tiefst bewegt und berührt vom seelischen Leiden; so wird man zum Miterlöser, zur liebenden Geliebten seines Herrn; damit er uns um die am meisten kreuzigende Teilnahme bitten könne; mögen wir darin nur Wonne finden. Betet mehr, denn wenn ihr in Aktion seid, seid ihr nicht genügend verfügbar für Gott. Mögen unsere leiblichen Büßübungen normal sein. Lasst uns vor allem lieben und andere dazu bringen, Jesus zu lieben. Lasst uns wachen und beten. Das Los der Freunde Jesu ist das Leiden: „So behandle ich meine Freunde“, sagte Jesus zur Heiligen Theresia.</text:span><text:span text:style-name="T21">“</text:span></text:p>
      <text:p text:style-name="P12"><text:span text:style-name="T30">Unser Gründer kommentierte dies wie folgt</text:span>: „Ob aktiv oder ans Bett gefesselt, das Herz von Mutter Mari<text:span text:style-name="T54">a </text:span>Augusta war stets von Gedanken an ihren Geliebten erfüllt. So wachte und betete sie ununterbrochen und opferte ihre Leiden auf, ohne besondere Bußü<text:span text:style-name="T54">bungen</text:span>, ohne strenges Fasten, denn sie sollte ein Vorbild sein. Doch in all ihren Schmerzen, ihrer erschöpfenden Mühsal und ihren Enttäuschungen war sie stets mit dem leidenden Herzen ihres Erlösers vereint. Eines Tages hörte die heilige Teresa von Ávila, die große Schmerzen litt, wie Jesus zu ihr sagte: „So behandle ich meine Freunde! “ Und sie erwiderte: „Ach, mein Gott! Kein Wunder, dass <text:span text:style-name="T54">Du</text:span> so wenige ha<text:span text:style-name="T54">s</text:span>t!“ Mutter Mari<text:span text:style-name="T54">a </text:span>Augusta verstand die Antwort der heiligen Teresa und erkannte zugleich den Reichtum des in Liebe getragenen Leidens. <text:span text:style-name="T3">Denn Jesus </text:span><text:span text:style-name="T4">gab</text:span><text:span text:style-name="T3"> ihr </text:span><text:span text:style-name="T4">zu verstehen</text:span><text:span text:style-name="T3">, dass das Kreuz in Wirklichkeit kostbar ist und dass Christen keine Angst davor haben dürfen. Aber es ist ganz offensichtlich, dass sie dafür verstehen müssen, dass die Passion Jesu ihr Heil war und dass, wenn man liebt, alles verwandelt wird und man sogar großes Glück, große geistliche Freude im Leiden finden kann, das mit dem Kreuz Jesu vereint is</text:span><text:span text:style-name="T6">t. </text:span><text:span text:style-name="T9">Das Leiden ist immer da, sehr real und kann intensiv sein</text:span>, aber es besteht <text:span text:style-name="T30">kein Widerspruch darin, gleichzeitig das Glück zu „genießen“, es mit dem Geliebten zu teilen und Ihm wirklich dabei zu helfen, Seelen zu retten und Herzen zu heiligen</text:span>. So konnte <text:span text:style-name="T30">Marthe Robin</text:span>, die ein Besucher wegen ihrer körperlichen Hilflosigkeit und ihrer wöchentlichen starken Schmerzen sehr bemitleidete, klar antworten: „<text:span text:style-name="T1">Ja, ich leide sehr, aber wenn Jesus mir diese Leiden nehmen würde, wie unglücklich wäre ich dann!</text:span>“</text:p>
      <text:p text:style-name="P12">4) <text:span text:style-name="T11">Weiterbildung</text:span><text:span text:style-name="T29">:</text:span> Auf unserer Website finden Sie alle Vorträge unserer diesjährigen „Session de Sens“ zum Thema Freude.</text:p>
      <text:p text:style-name="P12">Lesen wir die Memoiren von Schwester Lucia, der Seherin von Fatima, oder lesen wir sie noch einmal, um die Bedeutung der Andacht an den ersten Samstagen des Monats besser zu verstehen, die zusammen mit der Weihe Russlands durch den Papst und die mit ihm vereinten Bischöfe die beiden vom Himmel geforderten Bedingungen für den Triumph des Unbefleckten Herzens Mariens und die der Welt gewährte Zeit des Friedens sind.</text:p>
      <text:p text:style-name="P13">5) <text:span text:style-name="T11">Aktion</text:span><text:span text:style-name="T29">:</text:span><text:span text:style-name="T55"> Lasst uns in diesem Jahr der Freude überzeugte und entschlossene Zeugen sein. Lasst uns mit Überzeugung wiederholen: Frankreich ist noch nicht tot. Die Königin von Frankreich hat uns oft beschützt, sie wird uns auch weiterhin beschützen.</text:span><text:span text:style-name="T3"> Erhebt euch! Lasst uns gehen! Lasst uns die kleinen Werkzeuge des Unbefleckten Herzens Mariens sein, um den Triumph ihres Herzens zu beschleunigen.</text:span></text:p>
      <text:p text:style-name="P16">Wir wünschen euch einen guten Start ins neue Schuljahr und versichern euch unserer Gebete und unserer Zuneigung. Ich segne euch herzlich und versichere euch der Gebete und der Zuneigung von Pater Joseph, Mutter Hélène und unseren Schwestern und Brüdern. Danke für eure Gebete und eure Großzügigkeit. Lasst uns in der Liebe vereint sein und beten, leiden und opfern für all jene, die unter Kriegen, Terrorismus und anderer Gewalt leiden!</text:p>
      <text:p text:style-name="P19"><text:span text:style-name="T12">P</text:span><text:span text:style-name="T15">ater</text:span><text:span text:style-name="T12"> Bernar</text:span><text:span text:style-name="T29">d</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adornments="Normal" style:font-family-generic="swiss" style:font-pitch="variable"/>
    <style:font-face style:name="Courier New" svg:font-family="'Courier New'" style:font-family-generic="modern" style:font-pitch="fixed"/>
    <style:font-face style:name="DejaVu Sans Mono" svg:font-family="'DejaVu Sans Mono'" style:font-family-generic="modern" style:font-pitch="fixed"/>
    <style:font-face style:name="Droid Sans Fallback" svg:font-family="'Droid Sans Fallback'" style:font-pitch="variable"/>
    <style:font-face style:name="Garamond" svg:font-family="Garamond" style:font-family-generic="roman"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roman" style:font-pitch="variable"/>
    <style:font-face style:name="Mangal2" svg:font-family="Mangal" style:font-family-generic="system" style:font-pitch="variable"/>
    <style:font-face style:name="Noto Sans" svg:font-family="'Noto Sans'" style:font-adornments="Normal" style:font-pitch="variable"/>
    <style:font-face style:name="Noto Sans Mono CJK SC" svg:font-family="'Noto Sans Mono CJK SC'" style:font-family-generic="modern" style:font-pitch="fixed"/>
    <style:font-face style:name="OpenSymbol" svg:font-family="OpenSymbol" style:font-charset="x-symbol"/>
    <style:font-face style:name="SBL BibLit" svg:font-family="'SBL BibLit'" style:font-pitch="variable"/>
    <style:font-face style:name="SBL BibLit1" svg:font-family="'SBL BibLit'" style:font-adornments="Gras" style:font-pitch="variable"/>
    <style:font-face style:name="SBL BibLit2" svg:font-family="'SBL BibLit'" style:font-adornments="Italique" style:font-pitch="variable"/>
    <style:font-face style:name="SBL BibLit3" svg:font-family="'SBL BibLit'" style:font-adornments="Normal"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fr" fo:country="FR" style:letter-kerning="true" style:font-name-asian="SimSun" style:font-size-asian="10.5pt" style:language-asian="zh" style:country-asian="CN" style:font-name-complex="Mang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397cm" style:writing-mode="lr-tb"/>
      <style:text-properties style:use-window-font-color="true" loext:opacity="0%" style:font-name="Liberation Serif" fo:font-size="12pt" fo:language="fr" fo:country="FR" style:letter-kerning="true" style:font-name-asian="SimSun" style:font-size-asian="10.5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fo:hyphenation-ladder-count="no-limit" style:page-number="auto">
        <style:tab-stops>
          <style:tab-stop style:position="0.499cm"/>
        </style:tab-stops>
      </style:paragraph-properties>
      <style:text-properties style:font-name="SBL BibLit3" fo:font-family="'SBL BibLit'" style:font-style-name="Normal" style:font-pitch="variable" fo:font-size="12pt" style:font-size-asian="10.5pt"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Standard"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SimSun" style:font-family-asian="SimSun" style:font-family-generic-asian="system" style:font-pitch-asian="variable" style:font-size-asian="14pt" style:font-name-complex="Mangal2" style:font-family-complex="Mang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47cm" style:contextual-spacing="false" fo:line-height="110%" fo:text-align="justify" style:justify-single-word="false" fo:orphans="2" fo:widows="2" fo:hyphenation-ladder-count="no-limit" style:page-number="auto"/>
      <style:text-properties style:font-name="SBL BibLit3" fo:font-family="'SBL BibLit'" style:font-style-name="Normal" style:font-pitch="variable" style:font-size-asian="10.5pt" fo:hyphenate="tru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Footnote" style:family="paragraph" style:parent-style-name="Standard" style:class="extra" style:master-page-name="">
      <style:paragraph-properties fo:margin-left="0cm" fo:margin-right="0cm" fo:orphans="2" fo:widows="2" fo:hyphenation-ladder-count="no-limit" fo:text-indent="0.499cm" style:auto-text-indent="false" style:page-number="auto" text:number-lines="false" text:line-number="0">
        <style:tab-stops>
          <style:tab-stop style:position="0.499cm"/>
        </style:tab-stops>
      </style:paragraph-properties>
      <style:text-properties style:font-name="SBL BibLit3" fo:font-family="'SBL BibLit'" style:font-style-name="Normal" style:font-pitch="variable"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text-indent="0cm" style:auto-text-indent="false"/>
      <style:text-properties style:font-name="SBL BibLit3" fo:font-family="'SBL BibLit'" style:font-style-name="Normal" style:font-pitch="variable" fo:font-size="11pt" style:font-size-asian="10.5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Standard" style:default-outline-level="1" style:class="text">
      <style:paragraph-properties fo:margin-left="0.6cm" fo:margin-right="0cm" fo:margin-top="0cm" fo:margin-bottom="0.3cm" style:contextual-spacing="false" fo:text-indent="-0.6cm" style:auto-text-indent="false">
        <style:tab-stops/>
      </style:paragraph-properties>
      <style:text-properties style:font-name="SBL BibLit1" fo:font-family="'SBL BibLit'" style:font-style-name="Gras" style:font-pitch="variable" fo:font-size="12pt"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left="0.951cm" fo:margin-right="0cm" fo:margin-top="0cm" fo:margin-bottom="0.247cm" style:contextual-spacing="false" fo:text-align="start" style:justify-single-word="false" fo:text-indent="-0.951cm" style:auto-text-indent="false">
        <style:tab-stops/>
      </style:paragraph-properties>
      <style:text-properties style:font-name="SBL BibLit1" fo:font-family="'SBL BibLit'" style:font-style-name="Gras" style:font-pitch="variable" fo:font-size="12pt" fo:font-style="normal" fo:font-weight="bold" style:font-size-asian="115%" style:font-weight-asian="bold" style:font-size-complex="115%" style:font-weight-complex="bold"/>
    </style:style>
    <style:style style:name="Heading_20_3" style:display-name="Heading 3" style:family="paragraph" style:parent-style-name="Heading" style:next-style-name="Standard" style:default-outline-level="3" style:class="text" style:master-page-name="">
      <style:paragraph-properties fo:margin-left="1.349cm" fo:margin-right="0cm" fo:margin-top="0cm" fo:margin-bottom="0.247cm" style:contextual-spacing="false" fo:text-align="start" style:justify-single-word="false" fo:text-indent="-1.349cm" style:auto-text-indent="false" style:page-number="auto">
        <style:tab-stops/>
      </style:paragraph-properties>
      <style:text-properties style:font-name="SBL BibLit2" fo:font-family="'SBL BibLit'" style:font-style-name="Italique" style:font-pitch="variable" fo:font-size="12pt" fo:font-style="italic" fo:font-weight="normal" style:font-size-asian="101%" style:font-weight-asian="bold" style:font-size-complex="101%" style:font-weight-complex="bold"/>
    </style:style>
    <style:style style:name="Text" style:family="paragraph" style:parent-style-name="Caption" style:class="extra"/>
    <style:style style:name="Titre_20_A" style:display-name="Titre A" style:family="paragraph" style:parent-style-name="Heading_20_1" style:default-outline-level="" style:list-style-name="" style:master-page-name="">
      <loext:graphic-properties draw:fill-image-width="0cm" draw:fill-image-height="0cm"/>
      <style:paragraph-properties style:page-number="auto" style:shadow="none">
        <style:tab-stops/>
      </style:paragraph-properties>
    </style:style>
    <style:style style:name="Titre_20_B" style:display-name="Titre B" style:family="paragraph" style:parent-style-name="Heading_20_2" style:default-outline-level="" style:list-style-name="Numérotation_20_perso"/>
    <style:style style:name="Titre_20_C" style:display-name="Titre C" style:family="paragraph" style:parent-style-name="Heading_20_3" style:default-outline-level="" style:list-style-name="Numérotation_20_perso"/>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Sans_20_nom1" style:display-name="Sans nom1" style:family="paragraph" style:parent-style-name="Text_20_body" style:next-style-name="Text_20_body" style:default-outline-level="" style:list-style-nam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75%" fo:font-weight="bold" style:font-size-asian="75%" style:font-weight-asian="bold" style:font-size-complex="75%" style:font-weight-complex="bold"/>
    </style:style>
    <style:style style:name="Citation" style:family="paragraph" style:parent-style-name="Standard" style:next-style-name="Text_20_body" style:master-page-name="">
      <style:paragraph-properties fo:margin-left="0.49cm" fo:margin-right="0.499cm" fo:margin-top="0.101cm" fo:margin-bottom="0.25cm" style:contextual-spacing="false" fo:text-align="justify" style:justify-single-word="false" fo:orphans="3" fo:widows="3" fo:hyphenation-ladder-count="no-limit" fo:text-indent="0cm" style:auto-text-indent="false" style:page-number="auto">
        <style:tab-stops/>
      </style:paragraph-properties>
      <style:text-properties style:font-name="SBL BibLit3" fo:font-family="'SBL BibLit'" style:font-style-name="Normal" style:font-pitch="variable" fo:font-size="11pt" style:font-size-asian="10.5pt" fo:hyphenate="true" fo:hyphenation-remain-char-count="2" fo:hyphenation-push-char-count="2" loext:hyphenation-no-caps="false" loext:hyphenation-no-last-word="false" loext:hyphenation-word-char-count="no-limit" loext:hyphenation-zone="no-limit"/>
    </style:style>
    <style:style style:name="Header" style:family="paragraph" style:parent-style-name="Standard" style:class="extra">
      <style:paragraph-properties text:number-lines="false" text:line-number="0">
        <style:tab-stops>
          <style:tab-stop style:position="7.5cm" style:type="center"/>
          <style:tab-stop style:position="15cm" style:type="right"/>
        </style:tab-stops>
      </style:paragraph-properties>
      <style:text-properties fo:text-transform="uppercase" fo:font-size="12pt" style:font-size-asian="10.5pt"/>
    </style:style>
    <style:style style:name="Heading_20_4" style:display-name="Heading 4" style:family="paragraph" style:parent-style-name="Heading" style:next-style-name="Standard" style:default-outline-level="4" style:class="text">
      <style:paragraph-properties fo:margin-top="0cm" fo:margin-bottom="0.247cm" style:contextual-spacing="false" fo:text-align="start" style:justify-single-word="false"/>
      <style:text-properties style:font-name="SBL BibLit3" fo:font-family="'SBL BibLit'" style:font-style-name="Normal" style:font-pitch="variable" fo:font-size="12pt" fo:font-style="normal" fo:font-weight="normal" style:font-size-asian="95%" style:font-style-asian="italic" style:font-weight-asian="bold" style:font-size-complex="95%"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Header_20_left" style:display-name="Header left" style:family="paragraph" style:parent-style-name="Standard" style:class="extra">
      <style:paragraph-properties text:number-lines="false" text:line-number="0">
        <style:tab-stops>
          <style:tab-stop style:position="7.5cm" style:type="center"/>
          <style:tab-stop style:position="15cm" style:type="right"/>
        </style:tab-stops>
      </style:paragraph-properties>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Introduction" style:family="paragraph" style:parent-style-name="Standard" style:default-outline-level="5" style:list-style-name="">
      <style:paragraph-properties fo:margin-top="4.001cm" fo:margin-bottom="3cm" style:contextual-spacing="false" fo:line-height="100%" fo:text-align="center" style:justify-single-word="false"/>
      <style:text-properties fo:font-size="16pt" fo:font-weight="normal" style:font-size-asian="16pt" style:font-weight-asian="normal" style:font-name-complex="Times New Roman" style:font-family-complex="'Times New Roman'" style:font-family-generic-complex="roman" style:font-pitch-complex="variable" style:font-size-complex="16pt" style:font-weight-complex="normal"/>
    </style:style>
    <style:style style:name="Heading_20_5" style:display-name="Heading 5" style:family="paragraph" style:parent-style-name="Heading_20_4" style:next-style-name="Text_20_body" style:default-outline-level="5" style:class="text">
      <style:paragraph-properties fo:margin-top="0cm" fo:margin-bottom="0.25cm" style:contextual-spacing="false">
        <style:tab-stops>
          <style:tab-stop style:position="0.499cm"/>
        </style:tab-stops>
      </style:paragraph-properties>
      <style:text-properties fo:font-size="12pt" fo:font-weight="normal" style:font-size-asian="85%" style:font-weight-asian="bold" style:font-size-complex="8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5" style:display-name="Contents 5" style:family="paragraph" style:parent-style-name="Index" style:class="index">
      <style:paragraph-properties fo:margin-left="1.997cm" fo:margin-right="0cm" fo:text-indent="0cm" style:auto-text-indent="false">
        <style:tab-stops>
          <style:tab-stop style:position="13.003cm" style:type="right" style:leader-style="dotted" style:leader-text="."/>
        </style:tab-stops>
      </style:paragraph-properties>
    </style:style>
    <style:style style:name="Contents_20_1" style:display-name="Contents 1" style:family="paragraph" style:parent-style-name="Index" style:class="index">
      <style:paragraph-properties fo:margin-left="0cm" fo:margin-right="0cm" fo:text-indent="0cm" style:auto-text-indent="false">
        <style:tab-stops>
          <style:tab-stop style:position="1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4.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3.503cm" style:type="right" style:leader-style="dotted" style:leader-text="."/>
        </style:tab-stops>
      </style:paragraph-properties>
    </style:style>
    <style:style style:name="Heading_20_10" style:display-name="Heading 10" style:family="paragraph" style:parent-style-name="Heading" style:next-style-name="Text_20_body" style:default-outline-level="10" style:class="text">
      <style:paragraph-properties fo:margin-top="0.106cm" fo:margin-bottom="0.106cm" style:contextual-spacing="false"/>
      <style:text-properties fo:font-size="75%" fo:font-weight="bold" style:font-size-asian="75%" style:font-weight-asian="bold" style:font-size-complex="75%" style:font-weight-complex="bold"/>
    </style:style>
    <style:style style:name="bibliographie" style:family="paragraph" style:parent-style-name="Standard">
      <style:paragraph-properties fo:margin-left="2cm" fo:margin-right="0cm" fo:margin-top="0cm" fo:margin-bottom="0.106cm" style:contextual-spacing="false" fo:text-align="justify" style:justify-single-word="false" fo:orphans="2" fo:widows="2" fo:text-indent="-2cm" style:auto-text-indent="false" style:vertical-align="auto" style:writing-mode="lr-tb">
        <style:tab-stops>
          <style:tab-stop style:position="2.499cm"/>
        </style:tab-stops>
      </style:paragraph-properties>
    </style:style>
    <style:style style:name="Abbréviations" style:family="paragraph" style:parent-style-name="Text_20_body">
      <style:paragraph-properties fo:margin-left="3cm" fo:margin-right="0cm" fo:margin-top="0cm" fo:margin-bottom="0cm" style:contextual-spacing="false" fo:line-height="100%" fo:text-align="justify" style:justify-single-word="false" fo:text-indent="-3cm" style:auto-text-indent="false">
        <style:tab-stops>
          <style:tab-stop style:position="3cm"/>
        </style:tab-stops>
      </style:paragraph-properties>
      <style:text-properties fo:font-size="13pt" fo:background-color="#ffffff" style:font-name-asian="Droid Sans Fallback" style:font-family-asian="'Droid Sans Fallback'" style:font-pitch-asian="variable" style:font-size-asian="13pt" style:font-name-complex="Times New Roman" style:font-family-complex="'Times New Roman'" style:font-family-generic-complex="roman" style:font-pitch-complex="variable" style:font-size-complex="13pt"/>
    </style:style>
    <style:style style:name="Bibliography_20_1" style:display-name="Bibliography 1" style:family="paragraph" style:parent-style-name="Index" style:class="index">
      <style:paragraph-properties fo:margin-left="1.27cm" fo:margin-right="0cm" fo:margin-top="0cm" fo:margin-bottom="0cm" style:contextual-spacing="false" style:line-height-at-least="0.423cm" fo:text-indent="-1.27cm" style:auto-text-indent="false">
        <style:tab-stops/>
      </style:paragraph-properties>
    </style:style>
    <style:style style:name="Psaume" style:family="paragraph" style:parent-style-name="Text_20_body" style:master-page-name="">
      <style:paragraph-properties fo:margin-top="0cm" fo:margin-bottom="0.049cm" style:contextual-spacing="false" fo:line-height="90%" fo:text-align="start" style:justify-single-word="false" style:page-number="auto">
        <style:tab-stops>
          <style:tab-stop style:position="0.3cm"/>
          <style:tab-stop style:position="0.499cm"/>
        </style:tab-stops>
      </style:paragraph-properties>
      <style:text-properties style:font-name="Arial" fo:font-family="Arial" style:font-style-name="Normal" style:font-family-generic="swiss" style:font-pitch="variable" fo:font-size="11pt" fo:language="zxx" fo:country="none" style:font-size-complex="11pt"/>
    </style:style>
    <style:style style:name="Capitule" style:family="paragraph" style:parent-style-name="Psaume" style:master-page-name="">
      <style:paragraph-properties fo:text-align="justify" style:justify-single-word="false" style:page-number="auto"/>
      <style:text-properties fo:font-style="italic" style:font-style-complex="italic"/>
    </style:style>
    <style:style style:name="Style_20_de_20_dessin_20_par_20_défaut" style:display-name="Style de dessin par défaut" style:family="paragraph">
      <style:paragraph-properties fo:margin-top="0cm" fo:margin-bottom="0cm" style:contextual-spacing="false" style:line-height-at-least="0.353cm"/>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18pt"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Times New Roman1" style:font-family-complex="'Times New Roman'" style:font-family-generic-complex="system" style:font-pitch-complex="variable" style:font-size-complex="12pt" style:text-emphasize="none"/>
    </style:style>
    <style:style style:name="Objet_20_sans_20_remplissage" style:display-name="Objet sans remplissage" style:family="paragraph" style:parent-style-name="Style_20_de_20_dessin_20_par_20_défaut">
      <style:paragraph-properties fo:margin-top="0cm" fo:margin-bottom="0cm" style:contextual-spacing="false" style:line-height-at-least="0.353cm"/>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t_20_sans_20_remplissage_20_et_20_sans_20_ligne" style:display-name="Objet sans remplissage et sans ligne" style:family="paragraph" style:parent-style-name="Style_20_de_20_dessin_20_par_20_défaut">
      <style:paragraph-properties fo:margin-top="0cm" fo:margin-bottom="0cm" style:contextual-spacing="false" style:line-height-at-least="0.353cm"/>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A4" style:family="paragraph" style:parent-style-name="Text">
      <style:text-properties style:font-name="Noto Sans" fo:font-family="'Noto Sans'" style:font-style-name="Normal" style:font-pitch="variable" fo:font-size="18pt" style:font-size-asian="18pt"/>
    </style:style>
    <style:style style:name="Titre_20_A4" style:display-name="Titre A4" style:family="paragraph" style:parent-style-name="A4">
      <style:text-properties style:font-name="Noto Sans" fo:font-family="'Noto Sans'" style:font-style-name="Normal" style:font-pitch="variable" fo:font-size="43.5pt" style:font-size-asian="43.5pt"/>
    </style:style>
    <style:style style:name="En-tête_20_A4" style:display-name="En-tête A4" style:family="paragraph" style:parent-style-name="A4">
      <style:text-properties style:font-name="Noto Sans" fo:font-family="'Noto Sans'" style:font-style-name="Normal" style:font-pitch="variable" fo:font-size="24pt" style:font-size-asian="24pt"/>
    </style:style>
    <style:style style:name="Texte_20_A4" style:display-name="Texte A4" style:family="paragraph" style:parent-style-name="A4">
      <style:text-properties style:font-name="Noto Sans" fo:font-family="'Noto Sans'" style:font-style-name="Normal" style:font-pitch="variable" fo:font-size="18pt" style:font-size-asian="18pt"/>
    </style:style>
    <style:style style:name="A0" style:family="paragraph" style:parent-style-name="Text">
      <style:text-properties style:font-name="Noto Sans" fo:font-family="'Noto Sans'" style:font-style-name="Normal" style:font-pitch="variable" fo:font-size="47.5pt" style:font-size-asian="47.5pt"/>
    </style:style>
    <style:style style:name="Titre_20_A0" style:display-name="Titre A0" style:family="paragraph" style:parent-style-name="A0">
      <style:text-properties style:font-name="Noto Sans" fo:font-family="'Noto Sans'" style:font-style-name="Normal" style:font-pitch="variable" fo:font-size="95.5pt" style:font-size-asian="95.5pt"/>
    </style:style>
    <style:style style:name="En-tête_20_A0" style:display-name="En-tête A0" style:family="paragraph" style:parent-style-name="A0">
      <style:text-properties style:font-name="Noto Sans" fo:font-family="'Noto Sans'" style:font-style-name="Normal" style:font-pitch="variable" fo:font-size="71.5pt" style:font-size-asian="71.5pt"/>
    </style:style>
    <style:style style:name="Texte_20_A0" style:display-name="Texte A0" style:family="paragraph" style:parent-style-name="A0">
      <style:text-properties style:font-name="Noto Sans" fo:font-family="'Noto Sans'" style:font-style-name="Normal" style:font-pitch="variable" fo:font-size="47.5pt" style:font-size-asian="47.5pt"/>
    </style:style>
    <style:style style:name="Image" style:family="paragraph">
      <style:text-properties style:font-name="Liberation Sans" fo:font-family="'Liberation Sans'" style:font-family-generic="roman" style:font-pitch="variable" fo:font-size="18pt" style:font-name-asian="Tahoma" style:font-family-asian="Tahoma"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Formes" style:family="paragraph" style:parent-style-name="Image">
      <style:text-properties style:font-name="Liberation Sans" fo:font-family="'Liberation Sans'" style:font-family-generic="roman" style:font-pitch="variable" fo:font-size="14pt" fo:font-weight="bold" style:font-size-asian="14pt" style:font-weight-asian="bold"/>
    </style:style>
    <style:style style:name="Plein" style:family="paragraph" style:parent-style-name="Formes">
      <style:text-properties style:font-name="Liberation Sans" fo:font-family="'Liberation Sans'" style:font-family-generic="roman" style:font-pitch="variable" fo:font-size="14pt" fo:font-weight="bold" style:font-size-asian="14pt" style:font-weight-asian="bold"/>
    </style:style>
    <style:style style:name="Plein_20_bleu" style:display-name="Plein bleu" style:family="paragraph" style:parent-style-name="Plein">
      <style:text-properties fo:color="#ffffff" loext:opacity="100%" style:font-name="Liberation Sans" fo:font-family="'Liberation Sans'" style:font-family-generic="roman" style:font-pitch="variable" fo:font-size="14pt" fo:font-weight="bold" style:font-size-asian="14pt" style:font-weight-asian="bold"/>
    </style:style>
    <style:style style:name="Plein_20_vert" style:display-name="Plein vert" style:family="paragraph" style:parent-style-name="Plein">
      <style:text-properties fo:color="#ffffff" loext:opacity="100%" style:font-name="Liberation Sans" fo:font-family="'Liberation Sans'" style:font-family-generic="roman" style:font-pitch="variable" fo:font-size="14pt" fo:font-weight="bold" style:font-size-asian="14pt" style:font-weight-asian="bold"/>
    </style:style>
    <style:style style:name="Plein_20_rouge" style:display-name="Plein rouge" style:family="paragraph" style:parent-style-name="Plein">
      <style:text-properties fo:color="#ffffff" loext:opacity="100%" style:font-name="Liberation Sans" fo:font-family="'Liberation Sans'" style:font-family-generic="roman" style:font-pitch="variable" fo:font-size="14pt" fo:font-weight="bold" style:font-size-asian="14pt" style:font-weight-asian="bold"/>
    </style:style>
    <style:style style:name="Plein_20_jaune" style:display-name="Plein jaune" style:family="paragraph" style:parent-style-name="Plein">
      <style:text-properties fo:color="#ffffff" loext:opacity="100%" style:font-name="Liberation Sans" fo:font-family="'Liberation Sans'" style:font-family-generic="roman" style:font-pitch="variable" fo:font-size="14pt" fo:font-weight="bold" style:font-size-asian="14pt" style:font-weight-asian="bold"/>
    </style:style>
    <style:style style:name="Contour" style:family="paragraph" style:parent-style-name="Formes">
      <style:text-properties style:font-name="Liberation Sans" fo:font-family="'Liberation Sans'" style:font-family-generic="roman" style:font-pitch="variable" fo:font-size="14pt" fo:font-weight="bold" style:font-size-asian="14pt" style:font-weight-asian="bold"/>
    </style:style>
    <style:style style:name="Contour_20_bleu" style:display-name="Contour bleu" style:family="paragraph" style:parent-style-name="Contour">
      <style:text-properties fo:color="#355269" loext:opacity="100%" style:font-name="Liberation Sans" fo:font-family="'Liberation Sans'" style:font-family-generic="roman" style:font-pitch="variable" fo:font-size="14pt" fo:font-weight="bold" style:font-size-asian="14pt" style:font-weight-asian="bold"/>
    </style:style>
    <style:style style:name="Contour_20_vert" style:display-name="Contour vert" style:family="paragraph" style:parent-style-name="Contour">
      <style:text-properties fo:color="#127622" loext:opacity="100%" style:font-name="Liberation Sans" fo:font-family="'Liberation Sans'" style:font-family-generic="roman" style:font-pitch="variable" fo:font-size="14pt" fo:font-weight="bold" style:font-size-asian="14pt" style:font-weight-asian="bold"/>
    </style:style>
    <style:style style:name="Contour_20_rouge" style:display-name="Contour rouge" style:family="paragraph" style:parent-style-name="Contour">
      <style:text-properties fo:color="#c9211e" loext:opacity="100%" style:font-name="Liberation Sans" fo:font-family="'Liberation Sans'" style:font-family-generic="roman" style:font-pitch="variable" fo:font-size="14pt" fo:font-weight="bold" style:font-size-asian="14pt" style:font-weight-asian="bold"/>
    </style:style>
    <style:style style:name="Contour_20_jaune" style:display-name="Contour jaune" style:family="paragraph" style:parent-style-name="Contour">
      <style:text-properties fo:color="#b47804" loext:opacity="100%" style:font-name="Liberation Sans" fo:font-family="'Liberation Sans'" style:font-family-generic="roman" style:font-pitch="variable" fo:font-size="14pt" fo:font-weight="bold" style:font-size-asian="14pt" style:font-weight-asian="bold"/>
    </style:style>
    <style:style style:name="Lignes" style:family="paragraph" style:parent-style-name="Image">
      <style:text-properties style:font-name="Liberation Sans" fo:font-family="'Liberation Sans'" style:font-family-generic="roman" style:font-pitch="variable" fo:font-size="18pt" style:font-size-asian="18pt"/>
    </style:style>
    <style:style style:name="Ligne_20_fléchée" style:display-name="Ligne fléchée" style:family="paragraph" style:parent-style-name="Lignes">
      <style:text-properties style:font-name="Liberation Sans" fo:font-family="'Liberation Sans'" style:font-family-generic="roman" style:font-pitch="variable" fo:font-size="18pt" style:font-size-asian="18pt"/>
    </style:style>
    <style:style style:name="Ligne_20_en_20_pointillés" style:display-name="Ligne en pointillés" style:family="paragraph" style:parent-style-name="Lignes">
      <style:text-properties style:font-name="Liberation Sans" fo:font-family="'Liberation Sans'" style:font-family-generic="roman" style:font-pitch="variable" fo:font-size="18pt" style:font-size-asian="18pt"/>
    </style:style>
    <style:style style:name="PM0_7e_LT_7e_Gliederung_20_1" style:display-name="PM0~LT~Gliederung 1" style:family="paragraph">
      <style:paragraph-properties fo:margin-top="0.4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0_7e_LT_7e_Gliederung_20_2" style:display-name="PM0~LT~Gliederung 2" style:family="paragraph" style:parent-style-name="PM0_7e_LT_7e_Gliederung_20_1">
      <style:paragraph-properties fo:margin-top="0.4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PM0_7e_LT_7e_Gliederung_20_3" style:display-name="PM0~LT~Gliederung 3" style:family="paragraph" style:parent-style-name="PM0_7e_LT_7e_Gliederung_20_2">
      <style:paragraph-properties fo:margin-top="0.3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PM0_7e_LT_7e_Gliederung_20_4" style:display-name="PM0~LT~Gliederung 4" style:family="paragraph" style:parent-style-name="PM0_7e_LT_7e_Gliederung_20_3">
      <style:paragraph-properties fo:margin-top="0.1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Gliederung_20_5" style:display-name="PM0~LT~Gliederung 5" style:family="paragraph" style:parent-style-name="PM0_7e_LT_7e_Gliederung_20_4">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Gliederung_20_6" style:display-name="PM0~LT~Gliederung 6" style:family="paragraph" style:parent-style-name="PM0_7e_LT_7e_Gliederung_20_5">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Gliederung_20_7" style:display-name="PM0~LT~Gliederung 7" style:family="paragraph" style:parent-style-name="PM0_7e_LT_7e_Gliederung_20_6">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Gliederung_20_8" style:display-name="PM0~LT~Gliederung 8" style:family="paragraph" style:parent-style-name="PM0_7e_LT_7e_Gliederung_20_7">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Gliederung_20_9" style:display-name="PM0~LT~Gliederung 9" style:family="paragraph" style:parent-style-name="PM0_7e_LT_7e_Gliederung_20_8">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0_7e_LT_7e_Titel" style:display-name="PM0~LT~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44pt"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Times New Roman1" style:font-family-complex="'Times New Roman'" style:font-family-generic-complex="system" style:font-pitch-complex="variable" style:font-size-complex="12pt" style:text-emphasize="none"/>
    </style:style>
    <style:style style:name="PM0_7e_LT_7e_Untertitel" style:display-name="PM0~LT~Unter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0_7e_LT_7e_Notizen" style:display-name="PM0~LT~Notizen" style:family="paragraph">
      <style:paragraph-properties fo:margin-left="0.6cm" fo:text-indent="-0.6cm" style:auto-text-indent="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Times New Roman1" style:font-family-complex="'Times New Roman'" style:font-family-generic-complex="system" style:font-pitch-complex="variable" style:font-size-complex="12pt" style:text-emphasize="none"/>
    </style:style>
    <style:style style:name="PM0_7e_LT_7e_Hintergrundobjekte" style:display-name="PM0~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0_7e_LT_7e_Hintergrund" style:display-name="PM0~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default" style:family="paragraph">
      <style:text-properties style:use-window-font-color="true" loext:opacity="0%" style:font-name="Mangal1" fo:font-family="Mangal" style:font-family-generic="roman" style:font-pitch="variable" fo:font-size="18pt" style:letter-kerning="true" style:font-name-asian="Tahoma" style:font-family-asian="Tahoma"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bg-none"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gray"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dark-gray"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black"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black-with-border"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gray-with-border"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white"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white-with-border"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blue-title"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blue-title-with-border"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blue-banded"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blue-normal"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orange-title"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orange-title-with-border"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orange-banded"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orange-normal"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teal-title"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teal-title-with-border"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teal-banded"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teal-normal"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magenta-title"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magenta-title-with-border" style:family="paragraph" style:parent-style-name="default">
      <style:text-properties fo:color="#ffffff" loext:opacity="100%" style:font-name="Mangal1" fo:font-family="Mangal" style:font-family-generic="roman" style:font-pitch="variable" fo:font-size="18pt" style:letter-kerning="true" style:font-size-asian="18pt"/>
    </style:style>
    <style:style style:name="magenta-banded"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magenta-normal" style:family="paragraph" style:parent-style-name="default">
      <style:text-properties style:use-window-font-color="true" loext:opacity="0%" style:font-name="Mangal1" fo:font-family="Mangal" style:font-family-generic="roman" style:font-pitch="variable" fo:font-size="18pt" style:letter-kerning="true" style:font-size-asian="18pt"/>
    </style:style>
    <style:style style:name="Objets_20_d_27_arrière-plan" style:display-name="Objets d'arrière-plan"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Arrière-plan"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Notes" style:family="paragraph">
      <style:paragraph-properties fo:margin-left="0.6cm" fo:text-indent="-0.6cm" style:auto-text-indent="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Times New Roman1" style:font-family-complex="'Times New Roman'" style:font-family-generic-complex="system" style:font-pitch-complex="variable" style:font-size-complex="12pt" style:text-emphasize="none"/>
    </style:style>
    <style:style style:name="Plan_20_1" style:display-name="Plan 1" style:family="paragraph">
      <style:paragraph-properties fo:margin-top="0.4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lan_20_2" style:display-name="Plan 2" style:family="paragraph" style:parent-style-name="Plan_20_1">
      <style:paragraph-properties fo:margin-top="0.4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Plan_20_3" style:display-name="Plan 3" style:family="paragraph" style:parent-style-name="Plan_20_2">
      <style:paragraph-properties fo:margin-top="0.3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Plan_20_4" style:display-name="Plan 4" style:family="paragraph" style:parent-style-name="Plan_20_3">
      <style:paragraph-properties fo:margin-top="0.1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lan_20_5" style:display-name="Plan 5" style:family="paragraph" style:parent-style-name="Plan_20_4">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lan_20_6" style:display-name="Plan 6" style:family="paragraph" style:parent-style-name="Plan_20_5">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lan_20_7" style:display-name="Plan 7" style:family="paragraph" style:parent-style-name="Plan_20_6">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lan_20_8" style:display-name="Plan 8" style:family="paragraph" style:parent-style-name="Plan_20_7">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lan_20_9" style:display-name="Plan 9" style:family="paragraph" style:parent-style-name="Plan_20_8">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1" style:display-name="PM1~LT~Gliederung 1" style:family="paragraph">
      <style:paragraph-properties fo:margin-top="0.4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1_7e_LT_7e_Gliederung_20_2" style:display-name="PM1~LT~Gliederung 2" style:family="paragraph" style:parent-style-name="PM1_7e_LT_7e_Gliederung_20_1">
      <style:paragraph-properties fo:margin-top="0.4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PM1_7e_LT_7e_Gliederung_20_3" style:display-name="PM1~LT~Gliederung 3" style:family="paragraph" style:parent-style-name="PM1_7e_LT_7e_Gliederung_20_2">
      <style:paragraph-properties fo:margin-top="0.3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PM1_7e_LT_7e_Gliederung_20_4" style:display-name="PM1~LT~Gliederung 4" style:family="paragraph" style:parent-style-name="PM1_7e_LT_7e_Gliederung_20_3">
      <style:paragraph-properties fo:margin-top="0.1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5" style:display-name="PM1~LT~Gliederung 5" style:family="paragraph" style:parent-style-name="PM1_7e_LT_7e_Gliederung_20_4">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6" style:display-name="PM1~LT~Gliederung 6" style:family="paragraph" style:parent-style-name="PM1_7e_LT_7e_Gliederung_20_5">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7" style:display-name="PM1~LT~Gliederung 7" style:family="paragraph" style:parent-style-name="PM1_7e_LT_7e_Gliederung_20_6">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8" style:display-name="PM1~LT~Gliederung 8" style:family="paragraph" style:parent-style-name="PM1_7e_LT_7e_Gliederung_20_7">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Gliederung_20_9" style:display-name="PM1~LT~Gliederung 9" style:family="paragraph" style:parent-style-name="PM1_7e_LT_7e_Gliederung_20_8">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1_7e_LT_7e_Titel" style:display-name="PM1~LT~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44pt"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Times New Roman1" style:font-family-complex="'Times New Roman'" style:font-family-generic-complex="system" style:font-pitch-complex="variable" style:font-size-complex="12pt" style:text-emphasize="none"/>
    </style:style>
    <style:style style:name="PM1_7e_LT_7e_Untertitel" style:display-name="PM1~LT~Unter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1_7e_LT_7e_Notizen" style:display-name="PM1~LT~Notizen" style:family="paragraph">
      <style:paragraph-properties fo:margin-left="0.6cm" fo:text-indent="-0.6cm" style:auto-text-indent="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Times New Roman1" style:font-family-complex="'Times New Roman'" style:font-family-generic-complex="system" style:font-pitch-complex="variable" style:font-size-complex="12pt" style:text-emphasize="none"/>
    </style:style>
    <style:style style:name="PM1_7e_LT_7e_Hintergrundobjekte" style:display-name="PM1~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1_7e_LT_7e_Hintergrund" style:display-name="PM1~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2_7e_LT_7e_Gliederung_20_1" style:display-name="PM2~LT~Gliederung 1" style:family="paragraph">
      <style:paragraph-properties fo:margin-top="0.4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2_7e_LT_7e_Gliederung_20_2" style:display-name="PM2~LT~Gliederung 2" style:family="paragraph" style:parent-style-name="PM2_7e_LT_7e_Gliederung_20_1">
      <style:paragraph-properties fo:margin-top="0.4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PM2_7e_LT_7e_Gliederung_20_3" style:display-name="PM2~LT~Gliederung 3" style:family="paragraph" style:parent-style-name="PM2_7e_LT_7e_Gliederung_20_2">
      <style:paragraph-properties fo:margin-top="0.3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PM2_7e_LT_7e_Gliederung_20_4" style:display-name="PM2~LT~Gliederung 4" style:family="paragraph" style:parent-style-name="PM2_7e_LT_7e_Gliederung_20_3">
      <style:paragraph-properties fo:margin-top="0.1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Gliederung_20_5" style:display-name="PM2~LT~Gliederung 5" style:family="paragraph" style:parent-style-name="PM2_7e_LT_7e_Gliederung_20_4">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Gliederung_20_6" style:display-name="PM2~LT~Gliederung 6" style:family="paragraph" style:parent-style-name="PM2_7e_LT_7e_Gliederung_20_5">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Gliederung_20_7" style:display-name="PM2~LT~Gliederung 7" style:family="paragraph" style:parent-style-name="PM2_7e_LT_7e_Gliederung_20_6">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Gliederung_20_8" style:display-name="PM2~LT~Gliederung 8" style:family="paragraph" style:parent-style-name="PM2_7e_LT_7e_Gliederung_20_7">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Gliederung_20_9" style:display-name="PM2~LT~Gliederung 9" style:family="paragraph" style:parent-style-name="PM2_7e_LT_7e_Gliederung_20_8">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2_7e_LT_7e_Titel" style:display-name="PM2~LT~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44pt"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Times New Roman1" style:font-family-complex="'Times New Roman'" style:font-family-generic-complex="system" style:font-pitch-complex="variable" style:font-size-complex="12pt" style:text-emphasize="none"/>
    </style:style>
    <style:style style:name="PM2_7e_LT_7e_Untertitel" style:display-name="PM2~LT~Unter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2_7e_LT_7e_Notizen" style:display-name="PM2~LT~Notizen" style:family="paragraph">
      <style:paragraph-properties fo:margin-left="0.6cm" fo:text-indent="-0.6cm" style:auto-text-indent="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Times New Roman1" style:font-family-complex="'Times New Roman'" style:font-family-generic-complex="system" style:font-pitch-complex="variable" style:font-size-complex="12pt" style:text-emphasize="none"/>
    </style:style>
    <style:style style:name="PM2_7e_LT_7e_Hintergrundobjekte" style:display-name="PM2~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2_7e_LT_7e_Hintergrund" style:display-name="PM2~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3_7e_LT_7e_Gliederung_20_1" style:display-name="PM3~LT~Gliederung 1" style:family="paragraph">
      <style:paragraph-properties fo:margin-top="0.4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3_7e_LT_7e_Gliederung_20_2" style:display-name="PM3~LT~Gliederung 2" style:family="paragraph" style:parent-style-name="PM3_7e_LT_7e_Gliederung_20_1">
      <style:paragraph-properties fo:margin-top="0.4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PM3_7e_LT_7e_Gliederung_20_3" style:display-name="PM3~LT~Gliederung 3" style:family="paragraph" style:parent-style-name="PM3_7e_LT_7e_Gliederung_20_2">
      <style:paragraph-properties fo:margin-top="0.3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PM3_7e_LT_7e_Gliederung_20_4" style:display-name="PM3~LT~Gliederung 4" style:family="paragraph" style:parent-style-name="PM3_7e_LT_7e_Gliederung_20_3">
      <style:paragraph-properties fo:margin-top="0.199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Gliederung_20_5" style:display-name="PM3~LT~Gliederung 5" style:family="paragraph" style:parent-style-name="PM3_7e_LT_7e_Gliederung_20_4">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Gliederung_20_6" style:display-name="PM3~LT~Gliederung 6" style:family="paragraph" style:parent-style-name="PM3_7e_LT_7e_Gliederung_20_5">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Gliederung_20_7" style:display-name="PM3~LT~Gliederung 7" style:family="paragraph" style:parent-style-name="PM3_7e_LT_7e_Gliederung_20_6">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Gliederung_20_8" style:display-name="PM3~LT~Gliederung 8" style:family="paragraph" style:parent-style-name="PM3_7e_LT_7e_Gliederung_20_7">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Gliederung_20_9" style:display-name="PM3~LT~Gliederung 9" style:family="paragraph" style:parent-style-name="PM3_7e_LT_7e_Gliederung_20_8">
      <style:paragraph-properties fo:margin-top="0.101cm" fo:margin-bottom="0cm" style:contextual-spacing="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PM3_7e_LT_7e_Titel" style:display-name="PM3~LT~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44pt"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Times New Roman1" style:font-family-complex="'Times New Roman'" style:font-family-generic-complex="system" style:font-pitch-complex="variable" style:font-size-complex="12pt" style:text-emphasize="none"/>
    </style:style>
    <style:style style:name="PM3_7e_LT_7e_Untertitel" style:display-name="PM3~LT~Untertitel" style:family="paragraph">
      <style:paragraph-properties fo:text-align="center" style:justify-single-word="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Times New Roman1" style:font-family-complex="'Times New Roman'" style:font-family-generic-complex="system" style:font-pitch-complex="variable" style:font-size-complex="12pt" style:text-emphasize="none"/>
    </style:style>
    <style:style style:name="PM3_7e_LT_7e_Notizen" style:display-name="PM3~LT~Notizen" style:family="paragraph">
      <style:paragraph-properties fo:margin-left="0.6cm" fo:text-indent="-0.6cm" style:auto-text-indent="false"/>
      <style:text-properties fo:font-variant="normal" fo:text-transform="none" style:use-window-font-color="true" loext:opacity="0%" style:text-outline="false" style:text-line-through-style="none" style:text-line-through-type="none" style:font-name="Mangal1" fo:font-family="Mangal"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Times New Roman1" style:font-family-complex="'Times New Roman'" style:font-family-generic-complex="system" style:font-pitch-complex="variable" style:font-size-complex="12pt" style:text-emphasize="none"/>
    </style:style>
    <style:style style:name="PM3_7e_LT_7e_Hintergrundobjekte" style:display-name="PM3~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PM3_7e_LT_7e_Hintergrund" style:display-name="PM3~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Normal" style:family="text">
      <style:text-properties style:font-name="SBL BibLit3" fo:font-family="'SBL BibLit'" style:font-style-name="Normal" style:font-pitch="variable" fo:font-size="12pt" style:font-size-asian="10.5pt"/>
    </style:style>
    <style:style style:name="Non-gras" style:family="text">
      <style:text-properties style:font-name="SBL BibLit" fo:font-family="'SBL BibLit'" style:font-pitch="variable" fo:font-size="12pt" fo:font-style="normal" officeooo:rsid="000a56a1" style:font-size-asian="10.5pt" style:font-style-asian="normal" style:font-style-complex="normal"/>
    </style:style>
    <style:style style:name="Numbering_20_Symbols" style:display-name="Numbering Symbols" style:family="text">
      <style:text-properties style:font-name="SBL BibLit3" fo:font-family="'SBL BibLit'" style:font-style-name="Normal" style:font-pitch="variable" fo:font-weight="normal" style:font-weight-asian="normal" style:font-weight-complex="normal"/>
    </style:style>
    <style:style style:name="Source_20_Text" style:display-name="Source Text"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SBL BibLit3" fo:font-family="'SBL BibLit'" style:font-style-name="Normal" style:font-pitch="variable" fo:font-weight="normal" style:font-name-asian="Courier New" style:font-family-asian="'Courier New'" style:font-family-generic-asian="modern" style:font-pitch-asian="fixed" style:font-weight-asian="normal" style:font-name-complex="Liberation Mono" style:font-family-complex="'Liberation Mono'" style:font-family-generic-complex="modern" style:font-pitch-complex="fixed" style:font-weight-complex="normal"/>
    </style:style>
    <style:style style:name="Line_20_numbering" style:display-name="Line numbering" style:family="text">
      <style:text-properties style:font-name="SBL BibLit3" fo:font-family="'SBL BibLit'" style:font-style-name="Normal" style:font-pitch="variable"/>
    </style:style>
    <style:style style:name="Page_20_Number" style:display-name="Page Number" style:family="text">
      <style:text-properties style:font-name="SBL BibLit3" fo:font-family="'SBL BibLit'" style:font-style-name="Normal" style:font-pitch="variable"/>
    </style:style>
    <style:style style:name="Footnote_20_Symbol" style:display-name="Footnote Symbol" style:family="text">
      <style:text-properties style:font-name="SBL BibLit3" fo:font-family="'SBL BibLit'" style:font-style-name="Normal" style:font-pitch="variable"/>
    </style:style>
    <style:style style:name="Footnote_20_anchor" style:display-name="Footnote anchor" style:family="text">
      <style:text-properties style:text-position="super 58%" style:font-name="SBL BibLit3" fo:font-family="'SBL BibLit'" style:font-style-name="Normal" style:font-pitch="variable"/>
    </style:style>
    <style:style style:name="Endnote_20_Symbol" style:display-name="Endnote Symbol" style:family="text">
      <style:text-properties style:font-name="SBL BibLit3" fo:font-family="'SBL BibLit'" style:font-style-name="Normal" style:font-pitch="variable"/>
    </style:style>
    <style:style style:name="Endnote_20_anchor" style:display-name="Endnote anchor" style:family="text">
      <style:text-properties style:text-position="super 58%" style:font-name="SBL BibLit3" fo:font-family="'SBL BibLit'" style:font-style-name="Normal" style:font-pitch="variable"/>
    </style:style>
    <style:style style:name="Exposant" style:family="text" style:parent-style-name="User_20_Entry">
      <style:text-properties style:text-position="super 58%" style:font-name="SBL BibLit3" fo:font-family="'SBL BibLit'" style:font-style-name="Normal" style:font-pitch="variable"/>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Appel_20_note_20_de_20_bas_20_de_20_p." style:display-name="Appel note de bas de p." style:family="text">
      <style:text-properties style:text-position="super 58%" style:font-name="SBL BibLit3" fo:font-family="'SBL BibLit'" style:font-style-name="Normal" style:font-pitch="variable"/>
    </style:style>
    <style:style style:name="Strong_20_Emphasis" style:display-name="Strong Emphasis" style:family="text">
      <style:text-properties style:font-name="SBL BibLit2" fo:font-family="'SBL BibLit'" style:font-style-name="Italique" style:font-pitch="variable" fo:font-style="italic" fo:font-weight="normal" style:font-weight-asian="bold" style:font-weight-complex="bold"/>
    </style:style>
    <style:style style:name="Emphasis" style:family="text">
      <style:text-properties style:font-name="SBL BibLit1" fo:font-family="'SBL BibLit'" style:font-style-name="Gras" style:font-pitch="variable" fo:font-style="normal" fo:font-weight="bold" style:font-style-asian="italic" style:font-style-complex="italic"/>
    </style:style>
    <style:style style:name="Citation" style:family="text">
      <style:text-properties style:font-name="SBL BibLit1" fo:font-family="'SBL BibLit'" style:font-style-name="Gras" style:font-pitch="variable" fo:font-style="normal" fo:font-weight="bold" style:font-style-asian="italic" style:font-style-complex="italic"/>
    </style:style>
    <style:style style:name="Teletype" style:family="text">
      <style:text-properties style:font-name="Liberation Mono" fo:font-family="'Liberation Mono'" style:font-family-generic="modern" style:font-pitch="fixed" style:font-name-asian="DejaVu Sans Mono" style:font-family-asian="'DejaVu Sans Mono'"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ertical_20_Numbering_20_Symbols" style:display-name="Vertical Numbering Symbols" style:family="text">
      <style:text-properties style:font-name="SBL BibLit3" fo:font-family="'SBL BibLit'" style:font-style-name="Normal" style:font-pitch="variable" style:text-rotation-angle="90" style:text-rotation-scale="line-height"/>
    </style:style>
    <style:style style:name="Caption_20_characters" style:display-name="Caption characters" style:family="text">
      <style:text-properties style:font-name="SBL BibLit3" fo:font-family="'SBL BibLit'" style:font-style-name="Normal" style:font-pitch="variable"/>
    </style:style>
    <style:style style:name="Definition" style:family="text">
      <style:text-properties style:font-name="SBL BibLit3" fo:font-family="'SBL BibLit'" style:font-style-name="Normal" style:font-pitch="variable"/>
    </style:style>
    <style:style style:name="Main_20_index_20_entry" style:display-name="Main index entry" style:family="text">
      <style:text-properties style:font-name="SBL BibLit2" fo:font-family="'SBL BibLit'" style:font-style-name="Italique" style:font-pitch="variable" fo:font-style="italic" fo:font-weight="normal" style:font-weight-asian="bold" style:font-weight-complex="bold"/>
    </style:style>
    <style:style style:name="Example" style:family="text">
      <style:text-properties style:font-name="SBL BibLit3" fo:font-family="'SBL BibLit'" style:font-style-name="Normal" style:font-pitch="variable"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Drop_20_Caps" style:display-name="Drop Caps" style:family="text">
      <style:text-properties style:font-name="SBL BibLit3" fo:font-family="'SBL BibLit'" style:font-style-name="Normal" style:font-pitch="variable"/>
    </style:style>
    <style:style style:name="Variable" style:family="text">
      <style:text-properties style:font-name="SBL BibLit1" fo:font-family="'SBL BibLit'" style:font-style-name="Gras" style:font-pitch="variable" fo:font-style="normal" fo:font-weight="bold"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text:style-name="Normal" loext:num-list-format="%1%" style:num-format="">
        <style:list-level-properties text:list-level-position-and-space-mode="label-alignment">
          <style:list-level-label-alignment text:label-followed-by="space" fo:text-indent="-0.76cm" fo:margin-left="0.76cm"/>
        </style:list-level-properties>
      </text:outline-level-style>
      <text:outline-level-style text:level="2" text:style-name="Non-gras" loext:num-list-format="%1%.%2%. " style:num-suffix=". " style:num-format="1" text:display-levels="2">
        <style:list-level-properties text:list-level-position-and-space-mode="label-alignment">
          <style:list-level-label-alignment text:label-followed-by="nothing" fo:text-indent="-1.016cm" fo:margin-left="1.016cm"/>
        </style:list-level-properties>
      </text:outline-level-style>
      <text:outline-level-style text:level="3" text:style-name="Non-gras" loext:num-list-format="%1%.%2%.%3%  " style:num-suffix="  " style:num-format="1" text:display-levels="3">
        <style:list-level-properties text:list-level-position-and-space-mode="label-alignment">
          <style:list-level-label-alignment text:label-followed-by="nothing"/>
        </style:list-level-properties>
      </text:outline-level-style>
      <text:outline-level-style text:level="4" text:style-name="Normal" loext:num-list-format="%2%.%3%.%4%  " style:num-suffix="  " style:num-format="1" text:display-levels="3">
        <style:list-level-properties text:list-level-position-and-space-mode="label-alignment">
          <style:list-level-label-alignment text:label-followed-by="nothing" fo:text-indent="-1.524cm" fo:margin-left="1.524cm"/>
        </style:list-level-properties>
      </text:outline-level-style>
      <text:outline-level-style text:level="5" text:style-name="Normal" loext:num-list-format="%2%.%3%.%4%.%5% " style:num-suffix=" " style:num-format="1" text:display-levels="4">
        <style:list-level-properties text:list-level-position-and-space-mode="label-alignment">
          <style:list-level-label-alignment text:label-followed-by="nothing"/>
        </style:list-level-properties>
      </text:outline-level-style>
      <text:outline-level-style text:level="6" loext:num-list-format=" %1%.%2%.%3%.%4%.%5%.%6% " style:num-prefix=" " style:num-suffix=" "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 %1%.%2%.%3%.%4%.%5%.%6%.%7% " style:num-prefix=" " style:num-suffix=" " style:num-format="1" text:display-levels="7">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 %1%.%2%.%3%.%4%.%5%.%6%.%7%.%8% " style:num-prefix=" " style:num-suffix=" " style:num-format="1" text:display-levels="8">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 %1%.%2%.%3%.%4%.%5%.%6%.%7%.%8%.%9% " style:num-prefix=" " style:num-suffix=" " style:num-format="1" text:display-levels="9">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 %1%.%2%.%3%.%4%.%5%.%6%.%7%.%8%.%9%.%10% " style:num-prefix=" " style:num-suffix=" " style:num-format="1" text:display-levels="10">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2" style:display-name="Numbering 2">
      <text:list-level-style-number text:level="1" text:style-name="Numbering_20_Symbols" loext:num-list-format="%1%"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5" style:display-name="Numbering 5">
      <text:list-level-style-number text:level="1" text:style-name="Numbering_20_Symbols" loext:num-list-format="%1%."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loext:num-list-format="%1%.%2%."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loext:num-list-format="%3%)"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loext:num-list-format="%4%"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Numérotation_20_perso" style:display-name="Numérotation perso">
      <text:list-level-style-number text:level="1" text:style-name="Normal" loext:num-list-format=" %1% . " style:num-prefix=" " style:num-suffix=" . " style:num-format="1">
        <style:list-level-properties text:list-level-position-and-space-mode="label-alignment">
          <style:list-level-label-alignment text:label-followed-by="nothing"/>
        </style:list-level-properties>
      </text:list-level-style-number>
      <text:list-level-style-number text:level="2" text:style-name="Normal" loext:num-list-format=" %1%.%2% . " style:num-prefix=" " style:num-suffix=" . " style:num-format="1" text:display-levels="2">
        <style:list-level-properties text:list-level-position-and-space-mode="label-alignment">
          <style:list-level-label-alignment text:label-followed-by="nothing"/>
        </style:list-level-properties>
      </text:list-level-style-number>
      <text:list-level-style-number text:level="3" text:style-name="Normal" loext:num-list-format=" %1%.%2%.%3% . " style:num-prefix=" " style:num-suffix=" . " style:num-format="1" text:display-levels="3">
        <style:list-level-properties text:list-level-position-and-space-mode="label-alignment">
          <style:list-level-label-alignment text:label-followed-by="nothing"/>
        </style:list-level-properties>
      </text:list-level-style-number>
      <text:list-level-style-number text:level="4" text:style-name="Normal" loext:num-list-format=" %4% . " style:num-prefix=" " style:num-suffix=" . " style:num-format="1">
        <style:list-level-properties text:list-level-position-and-space-mode="label-alignment">
          <style:list-level-label-alignment text:label-followed-by="nothing" fo:text-indent="-3.175cm" fo:margin-left="3.175cm"/>
        </style:list-level-properties>
      </text:list-level-style-number>
      <text:list-level-style-number text:level="5" text:style-name="Normal" loext:num-list-format=" %5% . " style:num-prefix=" " style:num-suffix=" . " style:num-format="1">
        <style:list-level-properties text:list-level-position-and-space-mode="label-alignment">
          <style:list-level-label-alignment text:label-followed-by="nothing" fo:text-indent="-3.81cm" fo:margin-left="3.81cm"/>
        </style:list-level-properties>
      </text:list-level-style-number>
      <text:list-level-style-number text:level="6" text:style-name="Normal" loext:num-list-format=" %6% . " style:num-prefix=" " style:num-suffix=" . " style:num-format="1">
        <style:list-level-properties text:list-level-position-and-space-mode="label-alignment">
          <style:list-level-label-alignment text:label-followed-by="nothing" fo:text-indent="-4.445cm" fo:margin-left="4.445cm"/>
        </style:list-level-properties>
      </text:list-level-style-number>
      <text:list-level-style-number text:level="7" text:style-name="Normal" loext:num-list-format=" %7% . " style:num-prefix=" " style:num-suffix=" . " style:num-format="1">
        <style:list-level-properties text:list-level-position-and-space-mode="label-alignment">
          <style:list-level-label-alignment text:label-followed-by="nothing" fo:text-indent="-5.08cm" fo:margin-left="5.08cm"/>
        </style:list-level-properties>
      </text:list-level-style-number>
      <text:list-level-style-number text:level="8" text:style-name="Normal" loext:num-list-format=" %8% . " style:num-prefix=" " style:num-suffix=" . " style:num-format="1">
        <style:list-level-properties text:list-level-position-and-space-mode="label-alignment">
          <style:list-level-label-alignment text:label-followed-by="nothing" fo:text-indent="-5.715cm" fo:margin-left="5.715cm"/>
        </style:list-level-properties>
      </text:list-level-style-number>
      <text:list-level-style-number text:level="9" text:style-name="Normal" loext:num-list-format=" %9% . " style:num-prefix=" " style:num-suffix=" . " style:num-format="1">
        <style:list-level-properties text:list-level-position-and-space-mode="label-alignment">
          <style:list-level-label-alignment text:label-followed-by="nothing" fo:text-indent="-6.35cm" fo:margin-left="6.35cm"/>
        </style:list-level-properties>
      </text:list-level-style-number>
      <text:list-level-style-number text:level="10" text:style-name="Normal" loext:num-list-format=" %10% . " style:num-prefix=" " style:num-suffix=" . " style:num-format="1">
        <style:list-level-properties text:list-level-position-and-space-mode="label-alignment">
          <style:list-level-label-alignment text:label-followed-by="nothing" fo:text-indent="-6.985cm" fo:margin-left="6.985cm"/>
        </style:list-level-properties>
      </text:list-level-style-number>
    </text:list-style>
    <text:notes-configuration text:note-class="footnote" text:default-style-name="Footnote" text:citation-style-name="Exposant" text:citation-body-style-name="Footnote_20_anchor" text:master-page-name="Footnote" style:num-suffix=" "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yle de page par défaut1"/><text:page-number text:select-page="current">4</text:page-number><text:bookmark-end text:name="PageNumWizard_FOOTER_Style de page par défaut1"/></text:p>
      </style:footer>
    </style:master-page>
    <style:master-page style:name="Footnote" style:page-layout-name="Mpm2" draw:style-name="Mdp1"/>
    <style:master-page style:name="Endnote"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1-31T10:52:48.987843667</meta:creation-date>
    <dc:title>Modèle de base</dc:title>
    <meta:editing-duration>PT9H13M45S</meta:editing-duration>
    <meta:editing-cycles>136</meta:editing-cycles>
    <meta:generator>LibreOffice/24.2.7.2$Linux_X86_64 LibreOffice_project/420$Build-2</meta:generator>
    <meta:initial-creator>Famille Domini</meta:initial-creator>
    <dc:date>2026-09-10T16:07:37.532173837</dc:date>
    <dc:creator>Famille Domini</dc:creator>
    <meta:document-statistic meta:table-count="0" meta:image-count="1" meta:object-count="0" meta:page-count="4" meta:paragraph-count="31" meta:word-count="2388" meta:character-count="15476" meta:non-whitespace-character-count="13107"/>
    <meta:template xlink:type="simple" xlink:actuate="onRequest" xlink:title="Modèle de base" xlink:href="../../../../../home/domini/.config/libreoffice/4/user/template/Modèle%20de%20base.ott" meta:date="2026-01-31T10:52:47.716798184"/>
  </office:meta>
</office:document-meta>
</file>